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rogramación en C/C++ con vim</text:h>
      <text:p text:style-name="Standard"/>
      <text:h text:outline-level="2" text:style-name="Heading_20_2">Script c.vim</text:h>
      <text:p text:style-name="Standard">Para programar en C/C++ dentro de <text:a xlink:type="simple" xlink:href="http://www.vim.org/">vim</text:a>
<text:s/>existe un script llamado <text:a xlink:type="simple" xlink:href="http://vim.sourceforge.net/scripts/script.php?script_id=213">c.vim</text:a>
<text:s/>que facilitan la escritura y documentación del código, este script utiliza templates de donde toma el formato a utilizar para documentar. </text:p>
      <text:p text:style-name="Standard">Para usarlo hay que instalar la última versión del script, descompriman el archivo ciii_cpp_templates.tar.bz2<text:s/>(templates modificados para el Centro) donde sea y luego en el ~/.vimrc<text:s/>setear la variable con el camino a los templates para que el script los encuentre </text:p>
      <text:p text:style-name="Standard">let g:C_GlobalTemplateFile="path_a_los_templates/Templates"<text:s/></text:p>
      <text:p text:style-name="Standard">let g:C_LocalTemplateFile="path_a_los_templates/Templates"<text:s/></text:p>
      <text:p text:style-name="Standard">el archivo Templates tiene los datos personales que se usan luego para insertar en el código, no olvidar personalizarlos. </text:p>
      <text:p text:style-name="Standard">En ~/.vim/c-support/doc<text:s/>hay un pdf (c-hotkeys.pdf) con las teclas para insertar los templates (por ejemplo para insertar una definición </text:p>
      <text:p text:style-name="Standard">de clase es \+c, para encerrar un bloque de código en un bucle for primero se selecciona el bloque de código y luego \sfo). </text:p>
      <text:p text:style-name="Standard"/>
      <text:h text:outline-level="2" text:style-name="Heading_20_2">Script a.vim</text:h>
      <text:p text:style-name="Standard">Otro script muy util es el <text:a xlink:type="simple" xlink:href="http://www.vim.org/scripts/script.php?script_id=31">a.vim</text:a>
, que permite alternar entre los archivos de programa (c, c++, cpp, cxx, etc) y los archivos de cabecera (h, hpp, etc) con una simple combinación de teclas (:A alterna entre archivos, :AS abre el archivo correspondiente en una división de ventana, etc). Se puede configurar para que busque por ej los archivos de programas en src/ y los de cabecera en h/, también se puede decir que cuando el archivo de cabecera no exista crearlo o no. </text:p>
      <text:p text:style-name="Standard"/>
      <text:h text:outline-level="2" text:style-name="Heading_20_2">cscope</text:h>
      <text:p text:style-name="Standard"><text:a xlink:type="simple" xlink:href="http://cscope.sourceforge.net/">cscope</text:a>
<text:s/>es una herramienta para navegar código. Se encuentra generalmente incluido en Vim (si se compiló con la opción --enable-cscope, que es el caso del Vim de debian) pero se debe configurar para poder utilizarlo, este es un <text:a xlink:type="simple" xlink:href="http://cscope.sourceforge.net/cscope_vim_tutorial.html">tutorial</text:a>
<text:s/>que habría que leer y extraer las partes principales para incluir aquí. TODO!. También está muy bien explicado en el help de vim (:h cscope)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