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3.jpg" manifest:media-type="image/jpeg"/>
  <manifest:file-entry manifest:full-path="Pictures/000000000002.jpg" manifest:media-type="image/jpeg"/>
  <manifest:file-entry manifest:full-path="Pictures/000000000005.png" manifest:media-type="image/png"/>
  <manifest:file-entry manifest:full-path="Pictures/000000000007.jpg" manifest:media-type="image/jpeg"/>
  <manifest:file-entry manifest:full-path="Pictures/000000000004.png" manifest:media-type="image/png"/>
  <manifest:file-entry manifest:full-path="Pictures/000000000001.jpg" manifest:media-type="image/jpeg"/>
  <manifest:file-entry manifest:full-path="Pictures/000000000006.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Cable programador para la placa LPC y cualquier otra que funcione con LTTL (Vcc = 3,3v)</text:h>
      <text:p text:style-name="Standard"><draw:frame><draw:image xlink:type="simple" xlink:show="embed" xlink:href="Pictures/000000000001.jpg" xlink:actuate="onLoad"/></draw:frame>
<text:s/></text:p>
      <text:p text:style-name="Standard">Partiendo con el objetivo de obtener una cable programador con las anteriores características, a bajo costo y al alcance de quien quiera, se descubrió que el cable de datos para teléfono celulares CA-42 o DKU-5(pertenecientes a la camada de celulares como el Nokia 3220) posee en su placa una FTDI integrada que convierte la transmisión USB a UART en LTTL simplificando en gran medida el diseño de la placa adaptadora de la LPC. Se puede conseguir en cualquier casa de celulares ya que el modelo fue muy difundido en su momento(Lo encontramos en mercado norte a $20). </text:p>
      <text:p text:style-name="Standard"><draw:frame><draw:image xlink:type="simple" xlink:show="embed" xlink:href="Pictures/000000000002.jpg" xlink:actuate="onLoad"/></draw:frame>
<text:s/></text:p>
      <text:p text:style-name="Standard">Se tomará el cable como viene empaquetado y se retira el encapsulado del puerto USB, realizarlo con sumo cuidado para evitar romper los componentes del interior. </text:p>
      <text:p text:style-name="Standard"><draw:frame><draw:image xlink:type="simple" xlink:show="embed" xlink:href="Pictures/000000000003.jpg" xlink:actuate="onLoad"/></draw:frame>
<text:s/></text:p>
      <text:p text:style-name="Standard">Luego se identifican los pines correspondientes a las salidas RXD, TXD, CTS, RTS, GND y VCC como se indica en la figura siguiente. Si a VCC se lo usará para alimentación de pequeños drivers además de la placa, se recomienda tomarse las molestias y usar la salida de 5v que viene directamente desde el puerto USB y no la salida de 3,3v del puerto UART ya que este es de baja potencia y se observó que levanta mucha temperatura luego de un lapso de tiempo conectado. </text:p>
      <text:p text:style-name="Standard">Por adelante: <draw:frame><draw:image xlink:type="simple" xlink:show="embed" xlink:href="Pictures/000000000004.png" xlink:actuate="onLoad"/></draw:frame>
<text:s/>Por detrás: <draw:frame><draw:image xlink:type="simple" xlink:show="embed" xlink:href="Pictures/000000000005.png" xlink:actuate="onLoad"/></draw:frame>
<text:s/></text:p>
      <text:p text:style-name="Standard">Unas vez identificados los pines correspondientes se procederá a soldar los cables que irán a la placa LPC, los cuales deben respetar el orden según lo establece el siguiente diagrama. </text:p>
      <text:p text:style-name="Standard"><draw:frame><draw:image xlink:type="simple" xlink:show="embed" xlink:href="Pictures/000000000006.png" xlink:actuate="onLoad"/></draw:frame>
<text:s/></text:p>
      <text:p text:style-name="Standard">Por último cubrir los cables con algún pegamento o sellador que proteja al cable del uso diario. </text:p>
      <text:p text:style-name="Standard"><draw:frame><draw:image xlink:type="simple" xlink:show="embed" xlink:href="Pictures/000000000007.jpg" xlink:actuate="onLoad"/></draw:frame>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