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Método para testear la memoria RAM y la FLASH de la SBC</text:h>
      <text:p text:style-name="Standard">Se describe a continuación un método para probar el funcionamiento de los componentes fundamentales de la placa, como son el µprocesador, la memoria RAM, la memoria Flash y la comunicación por puerto serie. Para ello se hace uso del programa <text:span text:style-name="AS_italic">"Download"</text:span>
, que es el que se utiliza para escribir en la flash. </text:p>
      <text:p text:style-name="Standard"/>
      <text:h text:outline-level="3" text:style-name="Heading_20_3">El Programa Download</text:h>
      <text:p text:style-name="Standard">Este programa corre en un Host donde se tiene lo que se quiere almacenar en la flash de la SBC. La estructura de funcionamiento es la siguiente: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/>
      <text:h text:outline-level="3" text:style-name="Heading_20_3">El Testeo</text:h>
      <text:p text:style-name="Standard">Para ello se aprovecha la función de testeo que tiene el µ y el programa <text:span text:style-name="AS_italic">"Download"</text:span>
<text:s/>para detectar si: </text:p>
      <text:list text:style-name="MoinBulletList">
        <text:list-item>
          <text:p text:style-name="Standard"><text:span text:style-name="AS_bold">1 Si el micro funciona</text:span>
, ya que al alimentarlo debe hacer una secuencia en los led quedando el rojo en forma parpadeante si no encuentra un código de buteo en algún dispositivo conectado al bus. </text:p>
        </text:list-item>
        <text:list-item>
          <text:p text:style-name="Standard"><text:span text:style-name="AS_bold">2 Si la comunicación funciona</text:span>
, ya que poniendo al µcontrolador en estado de booteo, mediante el pulsador correspondiente, espera a recibir un carácter "&lt;" para iniciar la secuencia. Y si el programa <text:span text:style-name="AS_italic">"Download"</text:span>
<text:s/>no lo recibe no continua. </text:p>
        </text:list-item>
        <text:list-item>
          <text:p text:style-name="Standard"><text:span text:style-name="AS_bold">3 Si la Ram funciona</text:span>
, ya que el primer código booteador, descargado en el buffer interno del µ verifica si hay o no una Ram conectada al Bus.<text:s text:c="2"/></text:p>
        </text:list-item>
        <text:list-item>
          <text:p text:style-name="Standard"><text:span text:style-name="AS_bold">4 Si la Flash funciona</text:span>
, ya que el segundo código booteador, descargado en Ram, verifica si hay una memoria Flash instalada y si la misma pudo ser grabada, ya que realiza una verificación a medida de que escribe datos.<text:s text:c="2"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