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h text:outline-level="1" text:style-name="Heading_20_1">Lista de Compras</text:h>
      <text:p text:style-name="Standard"/>
      <text:h text:outline-level="2" text:style-name="Heading_20_2">Urgentes</text:h>
      <text:list text:style-name="MoinBulletList">
        <text:list-item>
          <text:p>Tornillos M3 paso 0,8 </text:p>
        </text:list-item>
      </text:list>
      <text:p text:style-name="Standard"/>
      <text:h text:outline-level="2" text:style-name="Heading_20_2">No Urgentes</text:h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