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2.png" manifest:media-type="image/png"/>
  <manifest:file-entry manifest:full-path="Pictures/000000000004.png" manifest:media-type="image/png"/>
  <manifest:file-entry manifest:full-path="Pictures/000000000003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Tabla de Contenidos</text:p>
      <text:list text:style-name="MoinNumberedList">
        <text:list-item>
          <text:list text:style-name="MoinNumberedList">
            <text:list-item>
              <text:p>Modelo Balancín</text:p>
            </text:list-item>
            <text:list-item>
              <text:p>Modelo Balancín con Compensación Proporcional y Realimentación</text:p>
            </text:list-item>
            <text:list-item>
              <text:p>Modelo Balancín con Compensación Proporcional-Derivativa y Realimentación</text:p>
            </text:list-item>
            <text:list-item>
              <text:p>Modelo Balancín con Compensador PID</text:p>
            </text:list-item>
            <text:list-item>
              <text:p>Cálculo Aproximado de las constantes</text:p>
              <text:list text:style-name="MoinNumberedList">
                <text:list-item>
                  <text:p>Cálculo de la constante de Inercia</text:p>
                </text:list-item>
                <text:list-item>
                  <text:p>Cálculo de la constante del Motor</text:p>
                  <text:list text:style-name="MoinNumberedList">
                    <text:list-item>
                      <text:p>Estabilización en modo común</text:p>
                    </text:list-item>
                  </text:list>
                </text:list-item>
              </text:list>
            </text:list-item>
            <text:list-item>
              <text:p>Análisis Discreto</text:p>
            </text:list-item>
            <text:list-item>
              <text:p>Análisis en tiempo continuo, con retentor de orden cero aproximado</text:p>
            </text:list-item>
          </text:list>
        </text:list-item>
        <text:list-item>
          <text:p>Diseño del Controlador PID Discreto para el Balancín</text:p>
          <text:list text:style-name="MoinNumberedList">
            <text:list-item>
              <text:p>Funciones de Transferencia</text:p>
              <text:list text:style-name="MoinNumberedList">
                <text:list-item>
                  <text:p>Función de Transferencia de la Planta más el Retentor de Orden Cero</text:p>
                  <text:list text:style-name="MoinNumberedList">
                    <text:list-item>
                      <text:p>Tiempo Continuo</text:p>
                    </text:list-item>
                    <text:list-item>
                      <text:p>Tiempo Discreto</text:p>
                    </text:list-item>
                  </text:list>
                </text:list-item>
                <text:list-item>
                  <text:p>Función de Transferencia del Controlador PID</text:p>
                  <text:list text:style-name="MoinNumberedList">
                    <text:list-item>
                      <text:p>Tiempo Discreto</text:p>
                    </text:list-item>
                  </text:list>
                </text:list-item>
                <text:list-item>
                  <text:p>Función de Transferencia a Lazo Abierto</text:p>
                  <text:list text:style-name="MoinNumberedList">
                    <text:list-item>
                      <text:p>Tiempo Discreto</text:p>
                    </text:list-item>
                  </text:list>
                </text:list-item>
                <text:list-item>
                  <text:p>Función de Transferencia a Lazo Cerrado</text:p>
                  <text:list text:style-name="MoinNumberedList">
                    <text:list-item>
                      <text:p>Tiempo Discreto</text:p>
                    </text:list-item>
                  </text:list>
                </text:list-item>
              </text:list>
            </text:list-item>
          </text:list>
        </text:list-item>
        <text:list-item>
          <text:p>Diseño del Controlador PI PD para el Balancín</text:p>
          <text:list text:style-name="MoinNumberedList">
            <text:list-item>
              <text:p>Planta</text:p>
            </text:list-item>
            <text:list-item>
              <text:p>Función de Transferencia a Lazo Abierto</text:p>
            </text:list-item>
            <text:list-item>
              <text:p>Función de Transferencia a Lazo Cerrado</text:p>
              <text:list text:style-name="MoinNumberedList">
                <text:list-item>
                  <text:p>Análisis suponiendo ti = 0</text:p>
                </text:list-item>
              </text:list>
            </text:list-item>
          </text:list>
        </text:list-item>
      </text:list>
      <text:p text:style-name="Standard"><text:s/></text:p>
      <text:p text:style-name="Standard"/>
      <text:h text:outline-level="2" text:style-name="Heading_20_2">Modelo Balancín</text:h>
      <table:table>
        <table:table-column table:number-columns-repeated="1"/>
        <table:table-row>
          <table:table-cell office:value-type="string">
            <text:p text:style-name="Standard"><text:s/>Correcciones: la referencia a lazo abierto no es ángulo, debería ser torque. </text:p>
          </table:table-cell>
        </table:table-row>
      </table:table>
      <text:p text:style-name="Standard"><draw:frame><draw:image xlink:type="simple" xlink:show="embed" xlink:href="Pictures/000000000001.png" xlink:actuate="onLoad"/></draw:frame>
<text:s/></text:p>
      <text:p text:style-name="Standard"/>
      <text:p text:style-name="Standard"><text:s text:c="2"/></text:p>
      <text:p text:style-name="Standard"/>
      <text:p text:style-name="Standard"><text:s text:c="2"/></text:p>
      <text:p text:style-name="Standard"/>
      <text:p text:style-name="Standard"><text:s/></text:p>
      <text:p text:style-name="Standard"/>
      <text:p text:style-name="Standard"><text:s/></text:p>
      <text:p text:style-name="Standard">En donde </text:p>
      <text:p text:style-name="Standard"><text:s/>es el compensador, </text:p>
      <text:p text:style-name="Standard"><text:s/>es la función de transferencia entre fuerza y duty, y </text:p>
      <text:p text:style-name="Standard"><text:s/>es la función de transferencia entre fuerza y ángulo. </text:p>
      <text:p text:style-name="Standard"><text:s/>representa la distancia desde la aplicación de la fuerza hasta el centro de giro y </text:p>
      <text:p text:style-name="Standard"><text:s/>es la inercia total. </text:p>
      <text:p text:style-name="Standard">La función de transferencia a Lazo abierto queda: </text:p>
      <text:p text:style-name="Standard"/>
      <text:p text:style-name="Standard"><text:s/></text:p>
      <text:p text:style-name="Standard"/>
      <text:h text:outline-level="2" text:style-name="Heading_20_2">Modelo Balancín con Compensación Proporcional y Realimentación</text:h>
      <text:p text:style-name="Standard">Suponemos que la función de transferencia del sensor es lineal, por esto podemos decir que la </text:p>
      <text:p text:style-name="Standard">. </text:p>
      <text:p text:style-name="Standard">De esto obtenemos: </text:p>
      <text:p text:style-name="Standard"/>
      <text:p text:style-name="Standard"><text:s/></text:p>
      <text:p text:style-name="Standard"/>
      <text:h text:outline-level="2" text:style-name="Heading_20_2">Modelo Balancín con Compensación Proporcional-Derivativa y Realimentación</text:h>
      <text:p text:style-name="Standard"><draw:frame><draw:image xlink:type="simple" xlink:show="embed" xlink:href="Pictures/000000000002.png" xlink:actuate="onLoad"/></draw:frame>
<text:s/></text:p>
      <text:p text:style-name="Standard">Suponemos que la función de transferencia del sensor es lineal, por esto podemos decir que la </text:p>
      <text:p text:style-name="Standard">. </text:p>
      <text:p text:style-name="Standard">De esto obtenemos: 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2" text:style-name="Heading_20_2">Modelo Balancín con Compensador PID</text:h>
      <text:p text:style-name="Standard"/>
      <text:p text:style-name="Standard"><text:s/>; </text:p>
      <text:p text:style-name="Standard">. 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2" text:style-name="Heading_20_2">Cálculo Aproximado de las constantes</text:h>
      <text:p text:style-name="Standard"/>
      <text:h text:outline-level="3" text:style-name="Heading_20_3">Cálculo de la constante de Inercia</text:h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3" text:style-name="Heading_20_3">Cálculo de la constante del Motor</text:h>
      <text:p text:style-name="Standard">Según las mediciones realizadas podemos aproximar estas constantes. 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4" text:style-name="Heading_20_4">Estabilización en modo común</text:h>
      <text:p text:style-name="Standard">En esta medición se trato de llevar el ángulo del PVTOL a cero seteando el pwm de un motor y ajustando el otro para que el ángulo sea 0.<text:s text:c="2"/></text:p>
      <table:table>
        <table:table-column table:number-columns-repeated="2"/>
        <table:table-row>
          <table:table-cell office:value-type="string">
            <text:p text:style-name="Standard"><text:s/>Motor Normal </text:p>
          </table:table-cell>
          <table:table-cell office:value-type="string">
            <text:p text:style-name="Standard"><text:s/>Motor Pusher </text:p>
          </table:table-cell>
        </table:table-row>
        <table:table-row>
          <table:table-cell office:value-type="string">
            <text:p text:style-name="Standard"><text:s/>7700 </text:p>
          </table:table-cell>
          <table:table-cell office:value-type="string">
            <text:p text:style-name="Standard"><text:s/>5750 </text:p>
          </table:table-cell>
        </table:table-row>
        <table:table-row>
          <table:table-cell office:value-type="string">
            <text:p text:style-name="Standard"><text:s/>8350 </text:p>
          </table:table-cell>
          <table:table-cell office:value-type="string">
            <text:p text:style-name="Standard"><text:s/>7600 </text:p>
          </table:table-cell>
        </table:table-row>
        <table:table-row>
          <table:table-cell office:value-type="string">
            <text:p text:style-name="Standard"><text:s/>10100 </text:p>
          </table:table-cell>
          <table:table-cell office:value-type="string">
            <text:p text:style-name="Standard"><text:s/>11150 </text:p>
          </table:table-cell>
        </table:table-row>
        <table:table-row>
          <table:table-cell office:value-type="string">
            <text:p text:style-name="Standard"><text:s/>11750 </text:p>
          </table:table-cell>
          <table:table-cell office:value-type="string">
            <text:p text:style-name="Standard"><text:s/>14200 </text:p>
          </table:table-cell>
        </table:table-row>
      </table:table>
      <text:p text:style-name="Standard"/>
      <text:h text:outline-level="2" text:style-name="Heading_20_2">Análisis Discreto</text:h>
      <table:table>
        <table:table-column table:number-columns-repeated="1"/>
        <table:table-row>
          <table:table-cell office:value-type="string">
            <text:p text:style-name="Standard"><text:s/>Correcciones: El bloque del retentor de orden cero va después del bloque del compensador </text:p>
          </table:table-cell>
        </table:table-row>
      </table:table>
      <text:p text:style-name="Standard"><draw:frame><draw:image xlink:type="simple" xlink:show="embed" xlink:href="Pictures/000000000003.png" xlink:actuate="onLoad"/></draw:frame>
<text:s/></text:p>
      <text:p text:style-name="Standard">Planta: </text:p>
      <text:p text:style-name="Standard"><text:s/>Retentor de Orden Cero:</text:p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2" text:style-name="Heading_20_2">Análisis en tiempo continuo, con retentor de orden cero aproximado</text:h>
      <text:p text:style-name="Standard"/>
      <text:p text:style-name="Standard"><text:s/>Una aproximación de esto es </text:p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1" text:style-name="Heading_20_1">Diseño del Controlador PID Discreto para el Balancín</text:h>
      <text:p text:style-name="Standard"/>
      <text:h text:outline-level="2" text:style-name="Heading_20_2">Funciones de Transferencia</text:h>
      <text:p text:style-name="Standard"/>
      <text:h text:outline-level="3" text:style-name="Heading_20_3">Función de Transferencia de la Planta más el Retentor de Orden Cero</text:h>
      <text:p text:style-name="Standard"/>
      <text:h text:outline-level="4" text:style-name="Heading_20_4">Tiempo Continuo</text:h>
      <text:p text:style-name="Standard"/>
      <text:p text:style-name="Standard"><text:s text:c="2"/></text:p>
      <text:p text:style-name="Standard">Una aproximación de esto es </text:p>
      <text:p text:style-name="Standard">, pero no la usaremos. </text:p>
      <text:p text:style-name="Standard"/>
      <text:p text:style-name="Standard"><text:s/></text:p>
      <text:p text:style-name="Standard"/>
      <text:p text:style-name="Standard"><text:s/></text:p>
      <text:h text:outline-level="4" text:style-name="Heading_20_4">Tiempo Discreto</text:h>
      <text:p text:style-name="Standard"/>
      <text:p text:style-name="Standard"><text:s/></text:p>
      <text:p text:style-name="Standard"/>
      <text:h text:outline-level="3" text:style-name="Heading_20_3">Función de Transferencia del Controlador PID</text:h>
      <text:p text:style-name="Standard"/>
      <text:h text:outline-level="4" text:style-name="Heading_20_4">Tiempo Discreto</text:h>
      <text:p text:style-name="Standard"/>
      <text:p text:style-name="Standard"><text:s/></text:p>
      <text:p text:style-name="Standard"/>
      <text:h text:outline-level="3" text:style-name="Heading_20_3">Función de Transferencia a Lazo Abierto</text:h>
      <text:p text:style-name="Standard"/>
      <text:h text:outline-level="4" text:style-name="Heading_20_4">Tiempo Discreto</text:h>
      <text:p text:style-name="Standard"/>
      <text:p text:style-name="Standard"><text:s/></text:p>
      <text:p text:style-name="Standard">Si definimos </text:p>
      <text:p text:style-name="Standard"><text:s/>y </text:p>
      <text:p text:style-name="Standard">. </text:p>
      <text:p text:style-name="Standard"/>
      <text:p text:style-name="Standard"><text:s/></text:p>
      <text:p text:style-name="Standard"/>
      <text:h text:outline-level="3" text:style-name="Heading_20_3">Función de Transferencia a Lazo Cerrado</text:h>
      <text:p text:style-name="Standard"/>
      <text:h text:outline-level="4" text:style-name="Heading_20_4">Tiempo Discreto</text:h>
      <text:p text:style-name="Standard"/>
      <text:p text:style-name="Standard"><text:s/></text:p>
      <text:p text:style-name="Standard">Definiendo </text:p>
      <text:p text:style-name="Standard"><text:s/>y </text:p>
      <text:p text:style-name="Standard"><text:s/>como en el punto anterior y definiendo </text:p>
      <text:p text:style-name="Standard"><text:s/>y </text:p>
      <text:p text:style-name="Standard">. </text:p>
      <text:p text:style-name="Standard"/>
      <text:p text:style-name="Standard"><text:s/></text:p>
      <text:p text:style-name="Standard"/>
      <text:h text:outline-level="1" text:style-name="Heading_20_1">Diseño del Controlador PI PD para el Balancín</text:h>
      <text:p text:style-name="Standard"/>
      <text:h text:outline-level="2" text:style-name="Heading_20_2">Planta</text:h>
      <text:p text:style-name="Standard"><draw:frame><draw:image xlink:type="simple" xlink:show="embed" xlink:href="Pictures/000000000004.png" xlink:actuate="onLoad"/></draw:frame>
<text:s/></text:p>
      <text:h text:outline-level="2" text:style-name="Heading_20_2">Función de Transferencia a Lazo Abierto</text:h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2" text:style-name="Heading_20_2">Función de Transferencia a Lazo Cerrado</text:h>
      <text:p text:style-name="Standard"/>
      <text:p text:style-name="Standard"><text:s/></text:p>
      <text:p text:style-name="Standard"/>
      <text:h text:outline-level="3" text:style-name="Heading_20_3">Análisis suponiendo ti = 0</text:h>
      <text:p text:style-name="Standard">Polos de la función de transferencia a lazo cerrado. </text:p>
      <text:p text:style-name="Standard"/>
      <text:p text:style-name="Standard"><text:s/></text:p>
      <text:p text:style-name="Standard">Vemos que los polos arrancan sobre el eje sigma negativo y a medida que aumentamos k se acercan entre ellos hasta que se juntan en un punto de ruptura en el eje sigma negativo y empiezan a ser complejos conjugados. El punto de ruptura depende del valor de kd, a medida que este aumenta este punto de ruptura se mueve hacia la izquierda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