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2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Estudio del modelo del Balancín y de su compensador</text:h>
      <text:p text:style-name="Standard">Tabla de Contenidos</text:p>
      <text:list text:style-name="MoinNumberedList">
        <text:list-item>
          <text:p>Estudio del modelo del Balancín y de su compensador</text:p>
          <text:list text:style-name="MoinNumberedList">
            <text:list-item>
              <text:p>Compensador PID</text:p>
              <text:list text:style-name="MoinNumberedList">
                <text:list-item>
                  <text:p>Ecuacion Diferencial</text:p>
                </text:list-item>
                <text:list-item>
                  <text:p>Transformada de Laplace</text:p>
                </text:list-item>
                <text:list-item>
                  <text:p>Transformada Z</text:p>
                </text:list-item>
                <text:list-item>
                  <text:p>Tiempo Discreto</text:p>
                </text:list-item>
              </text:list>
            </text:list-item>
            <text:list-item>
              <text:p>Modelo Balancín con Compensador PID</text:p>
              <text:list text:style-name="MoinNumberedList">
                <text:list-item>
                  <text:p>Modelo Continuo</text:p>
                  <text:list text:style-name="MoinNumberedList">
                    <text:list-item>
                      <text:p>Archivos para Simulaciones</text:p>
                    </text:list-item>
                  </text:list>
                </text:list-item>
                <text:list-item>
                  <text:p>Modelo Discreto</text:p>
                  <text:list text:style-name="MoinNumberedList">
                    <text:list-item>
                      <text:p>Archivos para Simulaciones</text:p>
                    </text:list-item>
                  </text:list>
                </text:list-item>
              </text:list>
            </text:list-item>
          </text:list>
        </text:list-item>
      </text:list>
      <text:p text:style-name="Standard"><text:s/></text:p>
      <text:p text:style-name="Standard"/>
      <text:h text:outline-level="2" text:style-name="Heading_20_2">Compensador PID</text:h>
      <text:p text:style-name="Standard"/>
      <text:h text:outline-level="3" text:style-name="Heading_20_3">Ecuacion Diferencial</text:h>
      <text:p text:style-name="Standard"/>
      <text:p text:style-name="Standard"><text:s/></text:p>
      <text:p text:style-name="Standard"/>
      <text:h text:outline-level="3" text:style-name="Heading_20_3">Transformada de Laplace</text:h>
      <text:p text:style-name="Standard"/>
      <text:p text:style-name="Standard"><text:s/></text:p>
      <text:p text:style-name="Standard"/>
      <text:h text:outline-level="3" text:style-name="Heading_20_3">Transformada Z</text:h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3" text:style-name="Heading_20_3">Tiempo Discreto</text:h>
      <text:p text:style-name="Standard"/>
      <text:p text:style-name="Standard"><text:s/></text:p>
      <text:p text:style-name="Standard"/>
      <text:h text:outline-level="2" text:style-name="Heading_20_2">Modelo Balancín con Compensador PID</text:h>
      <text:p text:style-name="Standard"/>
      <text:h text:outline-level="3" text:style-name="Heading_20_3">Modelo Continuo</text:h>
      <text:p text:style-name="Standard"><draw:frame><draw:image xlink:type="simple" xlink:show="embed" xlink:href="Pictures/000000000001.png" xlink:actuate="onLoad"/></draw:frame>
<text:s text:c="2"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4" text:style-name="Heading_20_4">Archivos para Simulaciones</text:h>
      <text:p text:style-name="Standard">Simulacion de la planta a lazo abierto con el PID. <text:s/>J<text:s/>=<text:s/><text:s/>0.0086556;<text:line-break/><text:line-break/><text:s/>Kp<text:s/>=<text:s/><text:s/>1;<text:line-break/><text:line-break/><text:s/>Kt<text:s/>=<text:s/><text:s/>90.63e-6;<text:line-break/><text:line-break/><text:s/>Ti<text:s/>=<text:s/><text:s/>0;<text:line-break/><text:line-break/><text:s/>Td<text:s/>=<text:s/><text:s/>0;<text:line-break/><text:line-break/><text:line-break/><text:line-break/><text:s/>desicion<text:s/>=<text:s/><text:s/>1;<text:line-break/><text:line-break/><text:line-break/><text:line-break/><text:s/>while(<text:s/><text:s/>desicion<text:s/>==<text:s/><text:s/>1)<text:line-break/><text:line-break/><text:line-break/><text:line-break/>	%<text:s/>Kp<text:s/>=<text:s/><text:s/>input('<text:s/>Ingrese<text:s/><text:s/>Kp<text:s/>:<text:s/>');<text:line-break/><text:line-break/>	<text:s/>Ti<text:s/>=<text:s/><text:s/>input('<text:s/>Ingrese<text:s/><text:s/>Ti<text:s/>:<text:s/>');<text:line-break/><text:line-break/>	<text:s/>Td<text:s/>=<text:s/><text:s/>input('<text:s/>Ingrese<text:s/><text:s/>Td<text:s/>:<text:s/>');<text:line-break/><text:line-break/><text:line-break/><text:line-break/>	<text:s/>num<text:s/>=<text:s/><text:s/>Kp*<text:s/>Kt/(<text:s/>Ti*<text:s/>J)*[<text:s/>Ti*<text:s/>Td,<text:s/><text:s/>Ti,<text:s/><text:s/>1];<text:line-break/><text:line-break/>	<text:s/>den<text:s/>=<text:s/>[<text:s/>1,<text:s/><text:s/>0,<text:s/><text:s/>0,<text:s/><text:s/>0];<text:line-break/><text:line-break/><text:line-break/><text:line-break/>	<text:s/>sistema<text:s/>=<text:s/><text:s/>tf(<text:s/>num,<text:s/>den);<text:line-break/><text:line-break/><text:line-break/><text:line-break/><text:s text:c="4"/><text:s/>K_inc<text:s/>=<text:s/><text:s/>input('<text:s/>Ingrese<text:s/><text:s/>el<text:s/><text:s/>incremento<text:s/><text:s/>de<text:s/><text:s/>K<text:s/><text:s/>del<text:s/><text:s/>rlocus:<text:s/>');<text:line-break/><text:line-break/>	<text:s/>K_max<text:s/>=<text:s/><text:s/>input('<text:s/>Ingrese<text:s/><text:s/>el<text:s/><text:s/>K_max<text:s/><text:s/>del<text:s/><text:s/>rlocus:<text:s/>');<text:line-break/><text:line-break/>	<text:line-break/><text:line-break/>	%<text:s/>rlocus(<text:s/>sistema,<text:s/>K_inc,<text:s/>0,<text:s/>K_max);<text:line-break/><text:line-break/><text:s text:c="4"/><text:s/>rlocus(<text:s/>sistema);<text:line-break/><text:line-break/><text:line-break/><text:line-break/><text:s text:c="4"/><text:s/>pause;<text:line-break/><text:line-break/>	<text:s/>desicion<text:s/>=<text:s/><text:s/>input('<text:s/>Ingrese<text:s/><text:s/>1<text:s/><text:s/>para<text:s/><text:s/>hacer<text:s/><text:s/>otro<text:s/><text:s/>rlocus:<text:s/>');<text:line-break/><text:line-break/><text:line-break/><text:line-break/><text:s/>end<text:line-break/><text:line-break/>PID_LA_continuo.m<text:s text:c="2"/></text:p>
      <text:p text:style-name="Standard">Respuesta en el tiempo de la planta a lazo cerrado con el PID. <text:s/>J<text:s/>=<text:s/><text:s/>8.56e-3<text:line-break/><text:line-break/><text:s/>td=<text:s/>.1;<text:line-break/><text:line-break/><text:s/>ti=<text:s/>1e9;<text:line-break/><text:line-break/><text:s/>kt<text:s/>=<text:s/><text:s/>90.63e-6;<text:line-break/><text:line-break/><text:s/>kp<text:s/>=<text:s/><text:s/>10000;<text:line-break/><text:line-break/><text:s/>step(<text:s/>tf(<text:s/>kp*<text:s/>kt*[<text:s/>td*<text:s/>ti,<text:s/>ti,<text:s/>1],[<text:s/>ti*<text:s/>J,<text:s/>ti*<text:s/>td*<text:s/>kp*<text:s/>kt,<text:s/>kp*<text:s/>kt*<text:s/>ti,<text:s/>kp*<text:s/>kt]),<text:s/>1,<text:s/>1,<text:s/>100);<text:line-break/><text:line-break/><text:s/>ylabel(<text:s/>"<text:s/>respuesta al escalon con PID<text:s/>");<text:line-break/><text:line-break/>PID_LC_continuo.m<text:s/></text:p>
      <text:p text:style-name="Standard"/>
      <text:h text:outline-level="3" text:style-name="Heading_20_3">Modelo Discreto</text:h>
      <text:p text:style-name="Standard"><draw:frame><draw:image xlink:type="simple" xlink:show="embed" xlink:href="Pictures/000000000002.png" xlink:actuate="onLoad"/></draw:frame>
<text:s text:c="2"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p text:style-name="Standard"><text:s/></text:p>
      <text:p text:style-name="Standard"/>
      <text:h text:outline-level="4" text:style-name="Heading_20_4">Archivos para Simulaciones</text:h>
      <text:p text:style-name="Standard">Simulacion de la planta a lazo abierto con el PID. <text:s/>ti<text:s/>=<text:s/><text:s/>1e9;<text:line-break/><text:line-break/><text:s/>td<text:s/>=<text:s/><text:s/>.1;<text:line-break/><text:line-break/><text:s/>kt<text:s/>=<text:s/><text:s/>90.63e-6;<text:line-break/><text:line-break/><text:s/>t<text:s/>=<text:s/><text:s/>1/<text:s/>20000;<text:line-break/><text:line-break/><text:s/>J<text:s/>=<text:s/><text:s/>8.6556e-3;<text:line-break/><text:line-break/><text:s/><text:line-break/><text:line-break/><text:s/>k<text:s/>=<text:s/><text:s/>kt;<text:s/><text:line-break/><text:line-break/><text:s/>kp<text:s/>=<text:s/><text:s/>k-<text:s/>k*<text:s/>t/(<text:s/>2*<text:s/>ti);<text:s/><text:line-break/><text:line-break/><text:s/>kd<text:s/>=<text:s/><text:s/>k*<text:s/>td/<text:s/>t;<text:line-break/><text:line-break/><text:s/>ki<text:s/>=<text:s/><text:s/>k*<text:s/>t/<text:s/>ti;<text:line-break/><text:line-break/><text:line-break/><text:line-break/><text:s/>num<text:s/>=<text:s/><text:s/>t^<text:s/>2/(<text:s/>2*<text:s/>J)*[<text:s/>kd+<text:s/>ki+<text:s/>kp,-<text:s/>kd+<text:s/>ki,-<text:s/>kd-<text:s/>kp,<text:s/>kd];<text:line-break/><text:line-break/><text:s/>den<text:s/>=<text:s/>[<text:s/>1,-<text:s/>3,<text:s/>3,-<text:s/>1,<text:s/>0];<text:line-break/><text:line-break/><text:line-break/><text:line-break/><text:s/>hold<text:s/><text:s/>off;<text:line-break/><text:line-break/><text:s/>rlocus(<text:s/>tf(<text:s/>num,<text:s/>den,<text:s/>t));<text:line-break/><text:line-break/><text:line-break/><text:line-break/><text:s/>tita<text:s/>=<text:s/><text:s/>0:<text:s/>0.01*<text:s/>pi:<text:s/>2*<text:s/>pi;<text:line-break/><text:line-break/><text:s/>x<text:s/>=<text:s/><text:s/>sin(<text:s/>tita);<text:line-break/><text:line-break/><text:s/>y<text:s/>=<text:s/><text:s/>cos(<text:s/>tita);<text:line-break/><text:line-break/><text:s/>hold<text:s/><text:s/>on;<text:line-break/><text:line-break/><text:s/>plot(<text:s/>x,<text:s/>y,'<text:s/>o1');<text:line-break/><text:line-break/>PID_LA_discreto.m<text:s text:c="2"/></text:p>
      <text:p text:style-name="Standard">Respuesta en el tiempo de la planta a lazo cerrado con el PID. <text:s/>J<text:s/>=<text:s/><text:s/>8.56e-3;<text:line-break/><text:line-break/><text:s/>td=<text:s/>.1;<text:line-break/><text:line-break/><text:s/>ti=<text:s/>1e9;<text:line-break/><text:line-break/><text:s/>T=<text:s/>1/<text:s/>200;<text:line-break/><text:line-break/><text:line-break/><text:line-break/><text:s/>k<text:s/>=<text:s/><text:s/>1000;<text:line-break/><text:line-break/><text:s/>kt<text:s/>=<text:s/><text:s/>90.63e-6;<text:line-break/><text:line-break/><text:line-break/><text:line-break/><text:s/>kp<text:s/>=<text:s/><text:s/>k-<text:s/>k*<text:s/>T/(<text:s/>2*<text:s/>ti);<text:line-break/><text:line-break/><text:s/>ki<text:s/>=<text:s/><text:s/>k*<text:s/>T/<text:s/>ti;<text:line-break/><text:line-break/><text:s/>kd<text:s/>=<text:s/><text:s/>k*<text:s/>td/<text:s/>T;<text:line-break/><text:line-break/><text:line-break/><text:line-break/><text:s/>num<text:s/>=<text:s/><text:s/>T^<text:s/>2*<text:s/>kt*[<text:s/>kp+<text:s/>ki+<text:s/>kd,<text:s/>ki-<text:s/>kd,-<text:s/>kp-<text:s/>kd,<text:s/>kd];<text:line-break/><text:line-break/><text:s/>den<text:s/>=<text:s/>[<text:s/>2*<text:s/>J,(<text:s/>kp+<text:s/>ki+<text:s/>kd)*<text:s/>kt*<text:s/>T^<text:s/>2-<text:s/>6*<text:s/>J,(<text:s/>ki-<text:s/>kd)*<text:s/>kt*<text:s/>T^<text:s/>2+<text:s/>6*<text:s/>J,(-<text:s/>kp-<text:s/>kd)*<text:s/>kt*<text:s/>T^<text:s/>2-<text:s/>2*<text:s/>J,<text:s/>kd*<text:s/>kt*<text:s/>T^<text:s/>2];<text:line-break/><text:line-break/><text:line-break/><text:line-break/><text:s/>step(<text:s/>tf(<text:s/>num,<text:s/>den,<text:s/>T));<text:line-break/><text:line-break/><text:line-break/><text:line-break/><text:s/>ylabel(<text:s/>"<text:s/>respuesta al escalon con PID<text:s/>");<text:line-break/><text:line-break/><text:line-break/><text:line-break/><text:s/>pause();<text:line-break/><text:line-break/>PID_LC_discreto.m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