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8.jpg" manifest:media-type="image/jpeg"/>
  <manifest:file-entry manifest:full-path="Pictures/000000000002.jpg" manifest:media-type="image/jpeg"/>
  <manifest:file-entry manifest:full-path="Pictures/000000000006.jpg" manifest:media-type="image/jpeg"/>
  <manifest:file-entry manifest:full-path="Pictures/000000000004.jpg" manifest:media-type="image/jpeg"/>
  <manifest:file-entry manifest:full-path="Pictures/000000000001.jpg" manifest:media-type="image/jpeg"/>
  <manifest:file-entry manifest:full-path="Pictures/000000000003.jpg" manifest:media-type="image/jpeg"/>
  <manifest:file-entry manifest:full-path="Pictures/000000000007.jpg" manifest:media-type="image/jpeg"/>
  <manifest:file-entry manifest:full-path="Pictures/000000000005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Controlador Embebido del Robot Móvil RoMAA-II</text:h>
      <text:p text:style-name="Standard">El controlador embebido del robot RoMAA-II consta de las siguientes placas de circuito impreso: </text:p>
      <text:list text:style-name="MoinBulletList">
        <text:list-item>
          <text:p text:style-name="Standard"><text:span text:style-name="AS_bold">Placa madre</text:span>
, basada en el microcontrolador <text:span text:style-name="AS_bold">ARM LPC2114</text:span>
, donde se encuentra los periféricos necesarios para la utilizacion de la placa ARM-multipropósito como control de tracción y comunicación con la PC </text:p>
        </text:list-item>
        <text:list-item>
          <text:p text:style-name="Standard"><text:span text:style-name="AS_bold">Placa llave H</text:span>
, para el manejo de los motores. </text:p>
        </text:list-item>
      </text:list>
      <text:p text:style-name="Standard">Los diseños de las placas, tanto los esquemáticos como los trazados del PCB, se realizaron con la herramienta <text:a xlink:type="simple" xlink:href="http://kicad-pcb.org/">KiCAD</text:a>
<text:s/></text:p>
      <table:table>
        <table:table-column table:number-columns-repeated="1"/>
        <table:table-row>
          <table:table-cell office:value-type="string">
            <text:p text:style-name="Standard"><text:s/><draw:frame><draw:image xlink:type="simple" xlink:show="embed" xlink:href="Pictures/000000000001.jpg" xlink:actuate="onLoad"/></draw:frame>
<text:s/></text:p>
          </table:table-cell>
        </table:table-row>
      </table:table>
      <text:p text:style-name="Standard">Tabla de Contenidos</text:p>
      <text:list text:style-name="MoinNumberedList">
        <text:list-item>
          <text:p>Controlador Embebido del Robot Móvil RoMAA-II</text:p>
          <text:list text:style-name="MoinNumberedList">
            <text:list-item>
              <text:p>Placa de Control</text:p>
              <text:list text:style-name="MoinNumberedList">
                <text:list-item>
                  <text:p>Versión 2.0</text:p>
                </text:list-item>
              </text:list>
            </text:list-item>
            <text:list-item>
              <text:p>Llave H</text:p>
              <text:list text:style-name="MoinNumberedList">
                <text:list-item>
                  <text:p>Versión 2.0</text:p>
                </text:list-item>
                <text:list-item>
                  <text:p>Versión 2.1</text:p>
                </text:list-item>
                <text:list-item>
                  <text:p>Observaciones</text:p>
                </text:list-item>
              </text:list>
            </text:list-item>
            <text:list-item>
              <text:p>Proyecto completo en KiCAD</text:p>
            </text:list-item>
          </text:list>
        </text:list-item>
      </text:list>
      <text:p text:style-name="Standard"><text:s/></text:p>
      <text:p text:style-name="Standard"/>
      <text:h text:outline-level="2" text:style-name="Heading_20_2">Placa de Control</text:h>
      <text:p text:style-name="Standard"/>
      <text:h text:outline-level="3" text:style-name="Heading_20_3">Versión 2.0</text:h>
      <text:p text:style-name="Standard">La placa de control fue rediseñada en el año 2011 y su nueva versión está implementada en el RoMAA-I y en el RoMAA-II. </text:p>
      <text:p text:style-name="Standard"><draw:frame><draw:image xlink:type="simple" xlink:show="embed" xlink:href="Pictures/000000000002.jpg" xlink:actuate="onLoad"/></draw:frame>
<text:s/><draw:frame><draw:image xlink:type="simple" xlink:show="embed" xlink:href="Pictures/000000000003.jpg" xlink:actuate="onLoad"/></draw:frame>
<text:s/><draw:frame><draw:image xlink:type="simple" xlink:show="embed" xlink:href="Pictures/000000000004.jpg" xlink:actuate="onLoad"/></draw:frame>
<text:s/></text:p>
      <text:p text:style-name="Standard"><text:span text:style-name="AS_bold">Fuentes del proyecto en KiCAD</text:span>
<text:s/>Placa Madre 2011<text:s/></text:p>
      <text:p text:style-name="Standard"/>
      <text:h text:outline-level="2" text:style-name="Heading_20_2">Llave H</text:h>
      <text:p text:style-name="Standard">La descripción del funcionamiento se puede encontrar en Placa de llave H bipolar o Locked Antiphase PWM<text:s/></text:p>
      <text:p text:style-name="Standard"/>
      <text:h text:outline-level="3" text:style-name="Heading_20_3">Versión 2.0</text:h>
      <text:p text:style-name="Standard"><draw:frame><draw:image xlink:type="simple" xlink:show="embed" xlink:href="Pictures/000000000005.jpg" xlink:actuate="onLoad"/></draw:frame>
<text:s/><draw:frame><draw:image xlink:type="simple" xlink:show="embed" xlink:href="Pictures/000000000006.jpg" xlink:actuate="onLoad"/></draw:frame>
<text:s/><draw:frame><draw:image xlink:type="simple" xlink:show="embed" xlink:href="Pictures/000000000007.jpg" xlink:actuate="onLoad"/></draw:frame>
<text:s/></text:p>
      <text:p text:style-name="Standard">La nueva llave H dispone de un capacitor electrolítico de filtrado de menor voltaje, lo que conlleva a un encapsulado más corto y mayor espacio en la placa. Con respecto al diseño, se hizo incapié en la comodidad del soldado de los CI, por lo que los pads de estos son ovalados y con su centro desplazado hacia afuera del encapsulado.<text:s text:c="2"/>Una idea para futuros diseños es colocar pines de prueba, desde la entrada de PWM hasta los IR2110, para un control de la evolución de las señales de mando. </text:p>
      <text:p text:style-name="Standard">Actualmente se disponen de 5 llaves H armadas y probadas según el nuevo diseño, mientras que quedan 7 sin armar. </text:p>
      <text:p text:style-name="Standard"><text:span text:style-name="AS_bold">Fuentes del proyecto en KiCAD</text:span>
<text:s/>Llave H<text:s/></text:p>
      <text:p text:style-name="Standard"/>
      <text:h text:outline-level="3" text:style-name="Heading_20_3">Versión 2.1</text:h>
      <text:p text:style-name="Standard">Con el fin de que las llaves corten a una corriente de 7A, para los nuevos requerimientos del RoMAA-II, se cambió la resistencia R24 de un valor de 100kohm a 22Kohm. </text:p>
      <table:table>
        <table:table-column table:number-columns-repeated="1"/>
        <table:table-row>
          <table:table-cell office:value-type="string">
            <text:p text:style-name="Standard"><text:s/><draw:frame><draw:image xlink:type="simple" xlink:show="embed" xlink:href="Pictures/000000000008.jpg" xlink:actuate="onLoad"/></draw:frame>
<text:s/></text:p>
          </table:table-cell>
        </table:table-row>
      </table:table>
      <text:p text:style-name="Standard"/>
      <text:h text:outline-level="3" text:style-name="Heading_20_3">Observaciones</text:h>
      <text:list text:style-name="MoinBulletList">
        <text:list-item>
          <text:p>El fabricante de los PCB no colocó bien el negativo de la serigrafía posterior de la placa y esta está inclinada 90°, por lo que no se imprimió el logo del grupo y la gráfica U5 aparece en un lugar incorrecto. Otro equivocación del fabricante fue no haber hecho los agujeros de los diodos D5 y D8 con mecha 0.8mm, por lo que antes de ponerse a soldar los componentes, hay que repasar dichos agujeros. </text:p>
        </text:list-item>
        <text:list-item>
          <text:p>Un error no visto fue el faltante de la mascara antisoldante posterior en el LED D6, lo cual se soluciona raspando con un destornillador punta plana. </text:p>
        </text:list-item>
      </text:list>
      <text:p text:style-name="Standard"/>
      <text:h text:outline-level="2" text:style-name="Heading_20_2">Proyecto completo en KiCAD</text:h>
      <text:p text:style-name="Standard">Descargar de: hg clone<text:s text:c="2"/>https://proyectos.ciii.frc.utn.edu.ar/hg/romaa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