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Pictures/000000000001.png" manifest:media-type="image/png"/>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HL3" style:parent-style-name="Horizontal_20_Line" style:family="paragraph">
      <style:paragraph-properties fo:border-bottom="0.06cm solid #606060"/>
    </style:style>
  </office:automatic-styles>
  <office:body>
    <office:text>
      <text:p text:style-name="Standard"/>
      <text:h text:outline-level="1" text:style-name="Heading_20_1">Firmware del controlador embebido del robot móvil RoMAA-II</text:h>
      <text:p text:style-name="Standard"/>
      <text:h text:outline-level="2" text:style-name="Heading_20_2">Firmware con kernel en tiempo real</text:h>
      <text:p text:style-name="Standard">El código que actualmente se utiliza tanto en el RoMAA II como en el RoMAA original esta basado en el desarrollado para el proyecto "Hardware de Control de Plataforma Robótica Móvil con Arquitectura ARM7 y RTOS embebido. Caracterización". Tesis de grado para obtener el título de Ing. en electrónica de Santiago Pérez y Martín Baudino Ir. </text:p>
      <text:p text:style-name="Standard">La versión actual se encuentra en el repositorio <text:a xlink:type="simple" xlink:href="http://proyectos.ciii.frc.utn.edu.ar/romaa_firmware">romaa_firmware</text:a>
. Y se puede descargar del servidor con<text:s text:c="2"/>hg clone https://proyectos.ciii.frc.utn.edu.ar/hg/romaa_firmware<text:s/></text:p>
      <text:p text:style-name="Standard"/>
      <text:h text:outline-level="3" text:style-name="Heading_20_3">Organización del Código</text:h>
      <text:p text:style-name="Standard">La estructura de directorios es la siguiente: </text:p>
      <text:p text:style-name="Standard"><draw:frame><draw:image xlink:type="simple" xlink:show="embed" xlink:href="Pictures/000000000001.png" xlink:actuate="onLoad"/></draw:frame>
<text:s/></text:p>
      <text:p text:style-name="Standard">Las librerías CIIIEmbLibs se incluyen dentro del proyecto porque son una versión anterior a la revisión 0 (la más antigua disponible en los <text:a xlink:type="simple" xlink:href="http://proyectos.ciii.frc.utn.edu.ar/ciiiemblibs">repositorios</text:a>
) y esto significa que contiene implementaciones incompatibles con las librerías que tienen mantenimiento hoy en día. </text:p>
      <text:p text:style-name="Standard">El principal cambio que habría que llevar a cabo para actualizar el proyecto a las nuevas CIIIEmbLibs es modificar las interrupciones para que utilicen callbacks. </text:p>
      <text:p text:style-name="Standard"/>
      <text:h text:outline-level="3" text:style-name="Heading_20_3">Compilación</text:h>
      <text:p text:style-name="Standard">Para compilar el proyecto es necesario ubicarse en la carpeta "app" y ejecutar: </text:p>
      <text:p text:style-name="Standard"/>
      <text:p text:style-name="Preformatted_20_Text">romaa_freertos/app$ ./rom_arm.sh</text:p>
      <text:p text:style-name="Standard">(este script debe tener permisos de ejecución) </text:p>
      <text:p text:style-name="Standard">Este script define una serie de variables de entornos para que el código sea generado en modo ARM, sin optimización, y preparado para ser grabado en memoria flash. </text:p>
      <text:p text:style-name="Standard">Para limpiar el proyecto es necesario ejecutar: </text:p>
      <text:p text:style-name="Standard"/>
      <text:p text:style-name="Preformatted_20_Text">romaa_freertos/app$ make clean</text:p>
      <text:p text:style-name="Standard">De esta forma se borran todos los objetos generados en toda la estructura de directorios. </text:p>
      <text:p text:style-name="Standard"/>
      <text:h text:outline-level="3" text:style-name="Heading_20_3">Grabación del Firmware:</text:h>
      <text:p text:style-name="Standard">Luego de una compilación exitosa, se generará un archivo llamado "romaii.hex", que es donde se encuentra el programa compilado y linkeado. Dependiendo del cable utilizado, hay dos formas de grabar el firmware en el microcontrolador: </text:p>
      <text:list text:style-name="MoinBulletList">
        <text:list-item>
          <text:p>Cable RS232: </text:p>
        </text:list-item>
      </text:list>
      <text:p text:style-name="Standard"/>
      <text:p text:style-name="Preformatted_20_Text">romaa_freertos/app$ make grabar_s</text:p>
      <text:list text:style-name="MoinBulletList">
        <text:list-item>
          <text:p>Cable USB: </text:p>
        </text:list-item>
      </text:list>
      <text:p text:style-name="Standard"/>
      <text:p text:style-name="Preformatted_20_Text">romaa_freertos/app$ make grabar_u</text:p>
      <text:p text:style-name="Standard"/>
      <text:h text:outline-level="4" text:style-name="Heading_20_4">Nota:</text:h>
      <text:p text:style-name="Standard">Esta información también está presente en la el archivo LEAME.txt, dentro de la carpeta app. </text:p>
      <text:p text:style-name="Standard"/>
      <text:p text:style-name="HL3"/>
      <text:p text:style-name="Standard"><text:s/>Temporalmente se puede descargar de esta página el firmware v2.0 del RoMAA-II (con FreeRTOS), con dos diferentes configuraciones de encoders y reducción de velocidad </text:p>
      <text:list text:style-name="MoinBulletList">
        <text:list-item>
          <text:p text:style-name="Standard">versión para el RoMAA-II del Chaco<text:s/>(con inversión de encoders) </text:p>
        </text:list-item>
        <text:list-item>
          <text:p text:style-name="Standard">versión para el RoMAA de Córdoba<text:s/></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