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Pictures/000000000001.png" manifest:media-type="image/png"/>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AS_bold" style:family="text">
      <style:text-properties fo:font-weight="bold" style:font-weight-asian="bold" style:font-weight-complex="bold"/>
    </style:style>
  </office:automatic-styles>
  <office:body>
    <office:text>
      <text:p text:style-name="Standard"/>
      <text:h text:outline-level="1" text:style-name="Heading_20_1">v2.2 - Firmware del controlador embebido del robot móvil RoMAA-II</text:h>
      <text:p text:style-name="Standard"/>
      <text:h text:outline-level="2" text:style-name="Heading_20_2">Firmware con kernel en tiempo real</text:h>
      <text:p text:style-name="Standard">El código que actualmente se utiliza tanto en el RoMAA II como en el RoMAA original esta basado en el desarrollado para el proyecto "Hardware de Control de Plataforma Robótica Móvil con Arquitectura ARM7 y RTOS embebido. Caracterización". Tesis de grado para obtener el título de Ing. en electrónica de Santiago Pérez y Martín Baudino Ir. </text:p>
      <text:p text:style-name="Standard">La versión actual se encuentra en el repositorio <text:a xlink:type="simple" xlink:href="http://proyectos.ciii.frc.utn.edu.ar/romaa_firmware">romaa_firmware</text:a>
. Y se puede descargar del servidor con: </text:p>
      <text:p text:style-name="Standard"/>
      <text:p text:style-name="Preformatted_20_Text">hg clone -r v2.2 https://proyectos.ciii.frc.utn.edu.ar/hg/romaa_firmware romaa_firmware_v2.2</text:p>
      <text:p text:style-name="Standard">Este comando de Mercurial, crará una carpeta<text:s text:c="2"/>llamada "romaa_firmware_v2.2" en el directorio desde donde se ejecute, y<text:s text:c="2"/>descargará la versión 2.2 del firmware del RoMAA. </text:p>
      <text:p text:style-name="Standard">NOTA:<text:s text:c="2"/>Solo se descarga la versión y no todo el proyecto ni cambios<text:s text:c="2"/>posteriores a la versión especificada, por lo que si se ejecuta el<text:s text:c="2"/>comando: </text:p>
      <text:p text:style-name="Standard"/>
      <text:p text:style-name="Preformatted_20_Text">hg tags</text:p>
      <text:p text:style-name="Standard">Mercurial mostrará la revisión que corresponde a la etiqueta 2.2 (revisión<text:span text:style-name="AS_bold">26</text:span>
:633efa877cd6), pero no mostrará la etiqueta ya que esta fue creada en la revisión posterior. </text:p>
      <text:p text:style-name="Standard"/>
      <text:h text:outline-level="3" text:style-name="Heading_20_3">Organización del Código</text:h>
      <text:p text:style-name="Standard">La estructura de directorios es la siguiente: </text:p>
      <text:p text:style-name="Standard"><draw:frame><draw:image xlink:type="simple" xlink:show="embed" xlink:href="Pictures/000000000001.png" xlink:actuate="onLoad"/></draw:frame>
<text:s/></text:p>
      <text:p text:style-name="Standard">Las<text:s text:c="2"/>librerías CIIIEmbLibs se incluyen dentro del proyecto para comodidad en<text:s text:c="2"/>la compilación, y corresponden a la versión 1.0 revisada por Jeremías<text:s text:c="2"/>Pablo De la Cruz y Guillermo Hernán Bustos. </text:p>
      <text:p text:style-name="Standard"/>
      <text:h text:outline-level="3" text:style-name="Heading_20_3">Compilación</text:h>
      <text:p text:style-name="Standard">Para compilar el proyecto es necesario ubicarse en la carpeta "app" y ejecutar: </text:p>
      <text:p text:style-name="Standard"/>
      <text:p text:style-name="Preformatted_20_Text">romaa_firmware_v2.2/app$ ./rom_arm.sh</text:p>
      <text:p text:style-name="Standard">(este script debe tener permisos de ejecución) </text:p>
      <text:p text:style-name="Standard">Este<text:s text:c="2"/>script define una serie de variables de entornos para que el código sea<text:s text:c="2"/>generado en modo ARM, sin optimización, y preparado para ser grabado en<text:s text:c="2"/>memoria flash. </text:p>
      <text:p text:style-name="Standard">Para limpiar el proyecto es necesario ejecutar: </text:p>
      <text:p text:style-name="Standard"/>
      <text:p text:style-name="Preformatted_20_Text">romaa_firmware_v2.2/app$ make clean</text:p>
      <text:p text:style-name="Standard">De esta forma se borran todos los objetos generados en toda la estructura de directorios. </text:p>
      <text:p text:style-name="Standard"/>
      <text:h text:outline-level="3" text:style-name="Heading_20_3">Grabación del Firmware:</text:h>
      <text:p text:style-name="Standard">Luego<text:s text:c="2"/>de una compilación exitosa, se generará un archivo llamado<text:s text:c="2"/>"romaii.hex", que es donde se encuentra el programa compilado y<text:s text:c="2"/>linkeado. Dependiendo del cable utilizado, hay dos formas de grabar el<text:s text:c="2"/>firmware en el microcontrolador: </text:p>
      <text:list text:style-name="MoinBulletList">
        <text:list-item>
          <text:p>Cable RS232: </text:p>
        </text:list-item>
      </text:list>
      <text:p text:style-name="Standard"/>
      <text:p text:style-name="Preformatted_20_Text">romaa_firmware_v2.2/app$ make grabar_s</text:p>
      <text:list text:style-name="MoinBulletList">
        <text:list-item>
          <text:p>Cable USB: </text:p>
        </text:list-item>
      </text:list>
      <text:p text:style-name="Standard"/>
      <text:p text:style-name="Preformatted_20_Text">romaa_firmware_v2.2/app$ make grabar_u</text:p>
      <text:p text:style-name="Standard">El comando grabar_u está configurado para<text:s text:c="2"/>utilizar por defecto el dispositivo /dev/ttyUSB0. Si el dispositivo USB<text:s text:c="2"/>se encuentra en una ubicación diferente, se debe agregar la opción USB.<text:s text:c="2"/>Por ejemplo, para grabar utilizando /dev/ttyUSB1: </text:p>
      <text:p text:style-name="Standard"/>
      <text:p text:style-name="Preformatted_20_Text">romaa_firmware_v2.2/app$ make grabar_u USB=/dev/ttyUSB1</text:p>
      <text:p text:style-name="Standard"/>
      <text:h text:outline-level="4" text:style-name="Heading_20_4">Nota:</text:h>
      <text:p text:style-name="Standard">Esta información también está presente en el archivo LEAME.txt, dentro de la carpeta app.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