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Pictures/000000000001.jpg" manifest:media-type="image/jpeg"/>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office:body>
    <office:text>
      <text:p text:style-name="Standard"/>
      <text:h text:outline-level="1" text:style-name="Heading_20_1">Laboratorio de Electrónica y Robótica</text:h>
      <text:p text:style-name="Standard"><draw:frame><draw:image xlink:type="simple" xlink:show="embed" xlink:href="Pictures/000000000001.jpg" xlink:actuate="onLoad"/></draw:frame>
<text:s/></text:p>
      <text:p text:style-name="Standard">El laboratorio de electrónica y robótica tiene como objetivo fundamental el diseño, construcción y ensayo del hardware demandado por los proyectos que se llevan adelante en las restantes áreas del Centro. Es el ámbito natural mediante el cual el Centro se articula con las carreras de grado, ofreciendo anualmente a los alumnos de nuestra facultad alrededor de diez pasantías rentadas, cuya financiación proviene del programa de becas de investigación para alumnos de la Secretaría de Asuntos Estudiantiles (SAE) o del programa de becas de rectorado. La forma de trabajo del laboratorio se centra en la interacción de los estudiantes de postgrado del Centro y los alumnos becarios; los cuales realizan tareas bajo la dirección y supervisión de los anteriores en el marco de las respectivas tesis doctorales o proyectos multidisciplinarios que se estén realizando. Además el laboratorio de electrónica y robótica ofrece espacio físico e instrumental, dirección y financiación para la realización de trabajos finales de carrera cuyos resultados sean de interés para el Centro. También se ofrece la oportunidad de realizar prácticas profesionales supervisadas.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