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Pictures/000000000005.png" manifest:media-type="image/png"/>
  <manifest:file-entry manifest:full-path="Pictures/000000000004.png" manifest:media-type="image/png"/>
  <manifest:file-entry manifest:full-path="Pictures/000000000002.png" manifest:media-type="image/png"/>
  <manifest:file-entry manifest:full-path="Pictures/000000000003.png" manifest:media-type="image/png"/>
  <manifest:file-entry manifest:full-path="Pictures/000000000007.png" manifest:media-type="image/png"/>
  <manifest:file-entry manifest:full-path="Pictures/000000000008.png" manifest:media-type="image/png"/>
  <manifest:file-entry manifest:full-path="Pictures/000000000006.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2" text:style-name="Heading_20_2">Cableado Eléctrico y Gabinete del Robot RoMAA II</text:h>
      <text:p text:style-name="Standard">En esta seción se detallará el cableado del Robot y se especificarán las medidas del gabinete. </text:p>
      <text:p text:style-name="Standard">Tabla de Contenidos</text:p>
      <text:list text:style-name="MoinNumberedList">
        <text:list-item>
          <text:p>Cableado Eléctrico y Gabinete del Robot RoMAA II</text:p>
        </text:list-item>
        <text:list-item>
          <text:p>Cableado</text:p>
          <text:list text:style-name="MoinNumberedList">
            <text:list-item>
              <text:p>Dimensiones aproximadas del cableado.</text:p>
            </text:list-item>
            <text:list-item>
              <text:p>Vista inferior y frontal del conector del relé</text:p>
            </text:list-item>
          </text:list>
        </text:list-item>
        <text:list-item>
          <text:p>Gabinete:</text:p>
          <text:list text:style-name="MoinNumberedList">
            <text:list-item>
              <text:p>Vista Lateral</text:p>
            </text:list-item>
            <text:list-item>
              <text:p>Vista Frontal:</text:p>
            </text:list-item>
            <text:list-item>
              <text:p>Vista Posterior:</text:p>
            </text:list-item>
          </text:list>
        </text:list-item>
      </text:list>
      <text:p text:style-name="Standard"><text:s/></text:p>
      <text:p text:style-name="Standard"/>
      <text:h text:outline-level="2" text:style-name="Heading_20_2">Cableado</text:h>
      <text:list text:style-name="MoinBulletList">
        <text:list-item>
          <text:p text:style-name="Standard"><draw:frame><draw:image xlink:type="simple" xlink:show="embed" xlink:href="Pictures/000000000001.png" xlink:actuate="onLoad"/></draw:frame>
<text:s/></text:p>
        </text:list-item>
      </text:list>
      <text:p text:style-name="Standard"><text:span text:style-name="AS_bold">Fusible:</text:span>
modelo similar al de los automotores, Imax= 15A. </text:p>
      <text:p text:style-name="Standard"><text:span text:style-name="AS_bold">Relé:</text:span>
<text:s/>Dos contactos normal abierto, V= 12V,<text:s text:c="2"/>I=50A. </text:p>
      <text:p text:style-name="Standard"><text:span text:style-name="AS_bold">Conector polarizado</text:span>
: Es un conector que puede servir para cargar la batería. En el caso que no se esté usando como cargador, se puede utilizar para alimentar otro dispositivo (por ej. el sonar), este conector <text:span text:style-name="AS_bold">NO esta limitado en corriente</text:span>
<text:s/>por ello el que lo utilice tenga esa consideración. </text:p>
      <text:p text:style-name="Standard"><text:span text:style-name="AS_bold">Características de la Batería:</text:span>
<text:s/>El modelo utilizado es BSLA-12260-CPB. Tensión nominal: 12V. Capacidad:26Ah. Voltaje de carga cíclica 14,4V a 15V. Corriente de carga máxima 7,8A. </text:p>
      <text:p text:style-name="Standard"><text:span text:style-name="AS_bold">NOTA:</text:span>
<text:s/>Se recomienda que ante cualquier modificación del cableado original, sea realizada manteniendo los mismos criterios utilizados en el cableado original, evitando utilizar cables sin vaina de protección. </text:p>
      <text:p text:style-name="Standard">La siguiente foto facilita el armado del cable y respeta la nomenclatura<text:s text:c="2"/>utilizada en el diagrama anterior. No esta incluido el conector<text:s text:c="2"/>polarizado utilizado para cargar la batería. </text:p>
      <text:list text:style-name="MoinBulletList">
        <text:list-item>
          <text:p text:style-name="Standard"><draw:frame><draw:image xlink:type="simple" xlink:show="embed" xlink:href="Pictures/000000000002.png" xlink:actuate="onLoad"/></draw:frame>
<text:s/></text:p>
        </text:list-item>
      </text:list>
      <text:p text:style-name="Standard"/>
      <text:h text:outline-level="3" text:style-name="Heading_20_3">Dimensiones aproximadas del cableado.</text:h>
      <text:list text:style-name="MoinBulletList">
        <text:list-item>
          <text:p text:style-name="Standard"><draw:frame><draw:image xlink:type="simple" xlink:show="embed" xlink:href="Pictures/000000000003.png" xlink:actuate="onLoad"/></draw:frame>
<text:s/></text:p>
        </text:list-item>
      </text:list>
      <text:p text:style-name="Standard"/>
      <text:h text:outline-level="3" text:style-name="Heading_20_3">Vista inferior y frontal del conector del relé</text:h>
      <text:list text:style-name="MoinBulletList">
        <text:list-item>
          <text:p text:style-name="Standard"><draw:frame><draw:image xlink:type="simple" xlink:show="embed" xlink:href="Pictures/000000000004.png" xlink:actuate="onLoad"/></draw:frame>
<text:s/><draw:frame><draw:image xlink:type="simple" xlink:show="embed" xlink:href="Pictures/000000000005.png" xlink:actuate="onLoad"/></draw:frame>
<text:s/></text:p>
        </text:list-item>
      </text:list>
      <text:p text:style-name="Standard"/>
      <text:h text:outline-level="2" text:style-name="Heading_20_2">Gabinete:</text:h>
      <text:p text:style-name="Standard"/>
      <text:h text:outline-level="3" text:style-name="Heading_20_3">Vista Lateral</text:h>
      <text:p text:style-name="Standard">Salida para el conector de alimentación. </text:p>
      <text:list text:style-name="MoinBulletList">
        <text:list-item>
          <text:p text:style-name="Standard"><draw:frame><draw:image xlink:type="simple" xlink:show="embed" xlink:href="Pictures/000000000006.png" xlink:actuate="onLoad"/></draw:frame>
<text:s/></text:p>
        </text:list-item>
      </text:list>
      <text:p text:style-name="Standard"/>
      <text:h text:outline-level="3" text:style-name="Heading_20_3">Vista Frontal:</text:h>
      <text:p text:style-name="Standard">Perforaciones para porta_LED. </text:p>
      <text:list text:style-name="MoinBulletList">
        <text:list-item>
          <text:p text:style-name="Standard"><draw:frame><draw:image xlink:type="simple" xlink:show="embed" xlink:href="Pictures/000000000007.png" xlink:actuate="onLoad"/></draw:frame>
<text:s/></text:p>
        </text:list-item>
      </text:list>
      <text:p text:style-name="Standard"/>
      <text:h text:outline-level="3" text:style-name="Heading_20_3">Vista Posterior:</text:h>
      <text:p text:style-name="Standard">Salida para los cables de llaves H. </text:p>
      <text:list text:style-name="MoinBulletList">
        <text:list-item>
          <text:p text:style-name="Standard"><draw:frame><draw:image xlink:type="simple" xlink:show="embed" xlink:href="Pictures/000000000008.png" xlink:actuate="onLoad"/></draw:frame>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