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jpg" manifest:media-type="image/jpe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Quadricóptero Autónomo de Arquitectura Abierta - QA3</text:h>
      <text:p text:style-name="Standard"><text:s/></text:p>
      <table:table>
        <table:table-column table:number-columns-repeated="2"/>
        <table:table-row>
          <table:table-cell office:value-type="string">
            <text:p text:style-name="Standard"><text:s/><draw:frame><draw:image xlink:type="simple" xlink:show="embed" xlink:href="Pictures/000000000001.png" xlink:actuate="onLoad"/></draw:frame>
<text:s/></text:p>
          </table:table-cell>
          <table:table-cell office:value-type="string">
            <text:p text:style-name="Standard"><text:s/><draw:frame><draw:image xlink:type="simple" xlink:show="embed" xlink:href="Pictures/000000000002.jpg" xlink:actuate="onLoad"/></draw:frame>
<text:s/></text:p>
          </table:table-cell>
        </table:table-row>
      </table:table>
      <text:p text:style-name="Standard"><text:s/></text:p>
      <text:p text:style-name="Standard">El proyecto del robot <text:span text:style-name="AS_bold">QA3</text:span>
<text:s/>surge a mediados del año 2010 a partir de la necesidad de contar con una plataforma robótica voladora que permitiese el ensayo y validación de los estudios llevados a cabo por los investigadores del centro en el marco del control y la navegación autónoma. Entonces recién comenzaba el auge del desarrollo de este tipo plataformas, y los costos del momento no estaban al alcance de los presupuestos del centro. Fue así que se decidió llevar a cabo la construcción de un prototipo, tarea que se enmarcó en el desarrollo de una tesis de grado<text:s/>de la carrera de Ingeniería Electrónica de nuestra facultad.<text:line-break/><text:s/>Los resultados obtenidos fueron altamente satisfactorios y derivaron en la formulación de una segunda etapa para la corrección de defectos relacionados escencialmente con vibraciones y con el fin de obtener una versión robusta apta para la realización de experimentos. Esta segunda instancia se formalizó en el marco de un proyecto PID<text:s/>de nuestra universidad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