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Pictures/000000000001.png" manifest:media-type="image/png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AS_bold" style:family="text">
      <style:text-properties fo:font-weight="bold" style:font-weight-asian="bold" style:font-weight-complex="bold"/>
    </style:style>
  </office:automatic-styles>
  <office:body>
    <office:text>
      <text:p text:style-name="Standard"/>
      <text:h text:outline-level="1" text:style-name="Heading_20_1">ROS - Robot Operating System</text:h>
      <text:p text:style-name="Standard">Tabla de Contenidos</text:p>
      <text:list text:style-name="MoinNumberedList">
        <text:list-item>
          <text:p>ROS - Robot Operating System</text:p>
          <text:list text:style-name="MoinNumberedList">
            <text:list-item>
              <text:p>Introducción</text:p>
            </text:list-item>
            <text:list-item>
              <text:p>Caracteristicas</text:p>
            </text:list-item>
            <text:list-item>
              <text:p>Nomenclatura</text:p>
              <text:list text:style-name="MoinNumberedList">
                <text:list-item>
                  <text:p>Nodos</text:p>
                </text:list-item>
                <text:list-item>
                  <text:p>Mensajes</text:p>
                </text:list-item>
                <text:list-item>
                  <text:p>Topicos</text:p>
                </text:list-item>
                <text:list-item>
                  <text:p>Servicios</text:p>
                </text:list-item>
                <text:list-item>
                  <text:p>Master</text:p>
                </text:list-item>
              </text:list>
            </text:list-item>
          </text:list>
        </text:list-item>
      </text:list>
      <text:p text:style-name="Standard"><text:s/></text:p>
      <text:p text:style-name="Standard"/>
      <text:h text:outline-level="2" text:style-name="Heading_20_2">Introducción</text:h>
      <text:p text:style-name="Standard">ROS ofrece herramientas y librerias para el desarrollo de sistemas roboticos. Es un framework de desarrollo para robotica. </text:p>
      <text:p text:style-name="Standard"/>
      <text:h text:outline-level="2" text:style-name="Heading_20_2">Caracteristicas</text:h>
      <text:p text:style-name="Standard"><text:span text:style-name="AS_bold">Sistema Distribuido: </text:span>
<text:s/>Conexion punto a punto entre los diferentes modulos desarrollados. </text:p>
      <text:list text:style-name="MoinBulletList">
        <text:list-item>
          <text:p>Servicios Sincronos (XML-RPC) </text:p>
        </text:list-item>
        <text:list-item>
          <text:p>Servicios Asincronos (Sockets - Publish/Suscribe) </text:p>
        </text:list-item>
      </text:list>
      <text:p text:style-name="Standard"><text:span text:style-name="AS_bold">Delgado: </text:span>
<text:s/>ROS esta orientado para que el desarrollo de los drivers y algoritmos no tengan dependencias en ROS. Esto produce abstraccion de hardware. Se encapsulan los dispositivos tras interfaces y diferenciandolos en archivos de configuracion </text:p>
      <text:p text:style-name="Standard"><text:span text:style-name="AS_bold">Multilenguaje: </text:span>
<text:s/>Soporta c++, Python, Octave y LISP. Las especificaciones de ROS son en la capa de mensajes. </text:p>
      <text:p text:style-name="Standard"><text:span text:style-name="AS_bold">Basado en herramientas: </text:span>
<text:s/>Se ha basado por un diseño de microkernel, donde un gran número de pequeñas herramientas se utilizan para generar y ejecutar los diversos componentes, en lugar de construir un desarrollo monolítico y el entorno de ejecución. </text:p>
      <text:p text:style-name="Standard"><text:span text:style-name="AS_bold">Opensource bajo licencia BSD </text:span>
<text:s/></text:p>
      <text:p text:style-name="Standard"/>
      <text:h text:outline-level="2" text:style-name="Heading_20_2">Nomenclatura</text:h>
      <text:p text:style-name="Standard"/>
      <text:h text:outline-level="3" text:style-name="Heading_20_3">Nodos</text:h>
      <text:p text:style-name="Standard">Son procesos que llevan a cabo algun computo. Un sistema esta compuesto por muchos nodos. En este contexto, el termino "nodo" es equivalente a "modulo de software". El termino "nodo" surge de la forma de visualizar cuando se esta ejecutando. Cuando varios nodos se estan ejecutando es conveniente ver la comunicacion punto a punto como un grafico, con los procesos como nodos y la comunicacion como arcos. </text:p>
      <text:p text:style-name="Standard"/>
      <text:h text:outline-level="3" text:style-name="Heading_20_3">Mensajes</text:h>
      <text:p text:style-name="Standard">Se llama a la comunicacion entre los nodos. Es estrictamente una estructura con tipos de datos. Los mensajes tambien pueden ser otros mensajes o arrays de mensajes. </text:p>
      <text:p text:style-name="Standard"/>
      <text:h text:outline-level="3" text:style-name="Heading_20_3">Topicos</text:h>
      <text:p text:style-name="Standard">Los nodos envian mensajes publicando a un topico dado, el cual es un string como "odometria" o "map". un nodo que este interesado en un cierto tipo de datos, se suscribe al topico apropiado. Puede haber varios publicadores y subscriptores a un topico apropiado y un solo nodo pude publicar o subscribir a varios topicos. </text:p>
      <text:p text:style-name="Standard"/>
      <text:h text:outline-level="3" text:style-name="Heading_20_3">Servicios</text:h>
      <text:p text:style-name="Standard">Aunque el modelo de publish-service es un paradigma de comunicacion flexible, el esquema "broadcast" no es apropidado. Los servicios son definididos con un nombre y una par de mensajes extrictos: Uno para la peticion y otro para los documentos de respuesta (analogo a los servicios web) A diferencia de los topicos, solo un nodo puede anunciar un servicio. No s pueden repetir los nombres de los servicios. </text:p>
      <text:p text:style-name="Standard"/>
      <text:h text:outline-level="3" text:style-name="Heading_20_3">Master</text:h>
      <text:p text:style-name="Standard">Almacena informacion de registro de topicos y servicios para los nodos. Los nodos se comunican con el Master para reportar su informacion de registro. A medida que los nodos se comunican con el Master, pueden recibir informacion sobre otros nodos registrados y hacer las coneccions apropiadas. Cuando la informacion de registro cambia, el Master avisa a los nodos. </text:p>
      <text:p text:style-name="Standard">Los nodos se conectan directamente. El master funciona como un servidos DNS. Los nodos que se suscriben a un topico requeriran conecciones de nodos que estan publicando un topico. El protocolo mas comun utilizado en ROS es TCPROS. </text:p>
      <text:p text:style-name="Standard"><draw:frame><draw:image xlink:type="simple" xlink:show="embed" xlink:href="Pictures/000000000001.png" xlink:actuate="onLoad"/></draw:frame>
<text:s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