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jpg" manifest:media-type="image/jpe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Robot Manipulador Rhino</text:h>
      <text:p text:style-name="Standard">El robot Rhino modelo XR-4 de la firma RHINO ROBOTICS LTD, es un brazo robótico de cinco ejes adecuado para el entorno educativo a nivesl universitario. Controlado por seis servo motores PMDC con caja de engranajes integrada y encoders incrementales. Posee microswitches de posición Home para todos los ejes conocido como Hard Home. </text:p>
      <text:list text:style-name="MoinBulletList">
        <text:list-item>
          <text:p text:style-name="Standard"><draw:frame><draw:image xlink:type="simple" xlink:show="embed" xlink:href="Pictures/000000000001.jp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