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01.jpg" manifest:media-type="image/jpeg"/>
  <manifest:file-entry manifest:full-path="Pictures/000000000002.jpg" manifest:media-type="image/jpe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bold" style:family="text">
      <style:text-properties fo:font-weight="bold" style:font-weight-asian="bold" style:font-weight-complex="bold"/>
    </style:style>
  </office:automatic-styles>
  <office:body>
    <office:text>
      <text:p text:style-name="Standard"/>
      <text:h text:outline-level="1" text:style-name="Heading_20_1">Hardware de Contol de Tracción de Robot RoMAA</text:h>
      <text:p text:style-name="Standard">El Proyecto consta hasta el momento de tres placas: </text:p>
      <text:list text:style-name="MoinBulletList">
        <text:list-item>
          <text:p text:style-name="Standard"><text:span text:style-name="AS_bold">Placa ARM-multiproposito</text:span>
, basada en el microcontrolador ARM LPC2114.<text:s text:c="2"/></text:p>
        </text:list-item>
        <text:list-item>
          <text:p text:style-name="Standard"><text:span text:style-name="AS_bold">Placa madre</text:span>
, donde se encuentra los perifericos necesarios para la utilizacion de la placa ARM-multiproposito como control de tracción y comunicación con la PC<text:s text:c="2"/></text:p>
        </text:list-item>
        <text:list-item>
          <text:p text:style-name="Standard"><text:span text:style-name="AS_bold">Placa llave H</text:span>
, para el manejo de los motores.<text:s text:c="2"/></text:p>
        </text:list-item>
      </text:list>
      <text:p text:style-name="Standard">Los diseños de las placas se realizaron con la herramienta Altium DXP. </text:p>
      <text:p text:style-name="Standard"/>
      <text:h text:outline-level="2" text:style-name="Heading_20_2">Placa ARM-multiproposito</text:h>
      <text:p text:style-name="Standard">Existen dos versiones de la placa. </text:p>
      <text:p text:style-name="Standard"/>
      <text:h text:outline-level="3" text:style-name="Heading_20_3">Versión 1.1</text:h>
      <text:p text:style-name="Standard">placa_arm7_V1.rar<text:s text:c="2"/></text:p>
      <text:h text:outline-level="3" text:style-name="Heading_20_3">Versión 1.2</text:h>
      <text:p text:style-name="Standard">placa_arm7_V2.rar<text:s text:c="2"/></text:p>
      <text:p text:style-name="Standard"><draw:frame><draw:image xlink:type="simple" xlink:show="embed" xlink:href="Pictures/000000000001.jpg" xlink:actuate="onLoad"/></draw:frame>
<text:s/></text:p>
      <text:p text:style-name="Standard">Las modificaiones de la versión dos fueron las siguientes: </text:p>
      <text:list text:style-name="MoinNumberedList">
        <text:list-item>
          <text:p>Mejora en el esquemático para un mejor ruteo y comprensión</text:p>
        </text:list-item>
        <text:list-item>
          <text:p>Correciones del conexionado de los puertos correspondientes a la UART del micro con el C.I. MAX232 (estaban cruzados)</text:p>
        </text:list-item>
        <text:list-item>
          <text:p>Agragado de un LED testigo de presencia de alimentación</text:p>
        </text:list-item>
        <text:list-item>
          <text:p>Cambio de los conectores correspondientes a los pines de salida del MAX232, para evitar confusión en el conexionado.</text:p>
        </text:list-item>
      </text:list>
      <text:p text:style-name="Standard"/>
      <text:h text:outline-level="2" text:style-name="Heading_20_2">Placa madre</text:h>
      <text:p text:style-name="Standard"/>
      <text:h text:outline-level="3" text:style-name="Heading_20_3">Versión 1.1</text:h>
      <text:p text:style-name="Standard">- Proyecto en pdf placa_control_arm.pdf<text:s/>- Fuentes del proyecto (para Altium 2006) placa_control_arm_V1.rar<text:s/></text:p>
      <text:h text:outline-level="3" text:style-name="Heading_20_3">Versión 1.2</text:h>
      <text:p text:style-name="Standard">- Proyecto en pdf PLACA_CONTROL_ARM_V2.pdf<text:s/>- Fuentes del proyecto (Para Altium 2006) Placa_control_ARM_V2.rar<text:s/></text:p>
      <text:p text:style-name="Standard"/>
      <text:h text:outline-level="2" text:style-name="Heading_20_2">Placa llave H</text:h>
      <text:p text:style-name="Standard">Existen dos versiones de la placa: </text:p>
      <text:h text:outline-level="3" text:style-name="Heading_20_3">Versión 1.1</text:h>
      <text:p text:style-name="Standard">- Fuentes del proyecto (Para Altium 2006) Placa_Llave_H_V1.rar<text:s/></text:p>
      <text:h text:outline-level="3" text:style-name="Heading_20_3">Versión 1.2</text:h>
      <text:p text:style-name="Standard">- Proyecto en pdf Placa_llave_H_V2.pdf<text:s/>- Fuentes del proyecto (Para Altium 2006) Plac__Llave_H_V2.rar<text:s/></text:p>
      <text:p text:style-name="Standard"><draw:frame><draw:image xlink:type="simple" xlink:show="embed" xlink:href="Pictures/000000000002.jpg" xlink:actuate="onLoad"/></draw:frame>
<text:s/></text:p>
      <text:p text:style-name="Standard">Las modificaiones de la versión dos fueron las siguientes: </text:p>
      <text:list text:style-name="MoinNumberedList">
        <text:list-item>
          <text:p>Se bajo la tensión de alimentación de la parte digital de baja potencia de 12V a 5V, para que pueda ser utilizado con las tensiones de lo puertos de salida del LPC2114 (3.3V) sin la necesidad de una interfaz. Para ello se agrego un regulador de 5V (TO92) para alimentar a los IR2110, CD4049 y LM339.</text:p>
        </text:list-item>
        <text:list-item>
          <text:p>Se colocaron en posición horizontal los transistores de potencia y el capacitor de desacoplamiento de entrada para reducir la altura de la placa.</text:p>
        </text:list-item>
      </text:list>
      <text:p text:style-name="Standard"/>
      <text:h text:outline-level="3" text:style-name="Heading_20_3">Comentarios</text:h>
      <text:p text:style-name="Standard">En cada placa debe haber un link con una imagen que al imprimirla se obtengan los tradicionales esquemático y PCB que utilizamos para trabajar sobre las placas. </text:p>
      <text:list text:style-name="MoinBulletList">
        <text:list-item>
          <text:p text:style-name="Standard">placa_control_arm.pdf: placa_control_arm.pdf </text:p>
        </text:list-item>
        <text:list-item>
          <text:p text:style-name="Standard">Placa_llave_H_V2.pdf: Placa_llave_H_V2.pdf </text:p>
        </text:list-item>
        <text:list-item>
          <text:p text:style-name="Standard">Placa_control_ARM_V2.rar: Placa_control_ARM_V2.rar </text:p>
        </text:list-item>
        <text:list-item>
          <text:p text:style-name="Standard">PLACA_CONTROL_ARM_V2.pdf: PLACA_CONTROL_ARM_V2.PDF </text:p>
        </text:list-item>
        <text:list-item>
          <text:p text:style-name="Standard">placa_lpc2114_V2.pdf: incluye pcb </text:p>
        </text:list-item>
        <text:list-item>
          <text:p text:style-name="Standard">Esquema-lpc2114-V2_simple.pdf: solo esquematico </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