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p text:style-name="Standard"/>
      <text:h text:outline-level="1" text:style-name="Heading_20_1">Tópicos Avanzados de Álgebra Lineal</text:h>
      <text:p text:style-name="Standard">Este curso no se dictará hasta nuevo aviso.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