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1.jpg" manifest:media-type="image/jpe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italic" style:family="text">
      <style:text-properties fo:font-style="italic" style:font-style-asian="italic" style:font-style-complex="italic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><draw:frame><draw:image xlink:type="simple" xlink:show="embed" xlink:href="Pictures/000000000001.jpg" xlink:actuate="onLoad"/></draw:frame>
<text:s/></text:p>
      <text:p text:style-name="Standard"/>
      <text:h text:outline-level="2" text:style-name="Heading_20_2">Objetivos</text:h>
      <text:list text:style-name="MoinBulletList">
        <text:list-item>
          <text:p>Constituir un ámbito para el desarrollo multidisciplinario de la investigación. </text:p>
        </text:list-item>
        <text:list-item>
          <text:p>Brindar formación de posgrado. </text:p>
        </text:list-item>
        <text:list-item>
          <text:p>Articularse con el resto de la comunidad ofreciendo soluciones tecnológicas. </text:p>
        </text:list-item>
      </text:list>
      <text:p text:style-name="Standard"/>
      <text:h text:outline-level="2" text:style-name="Heading_20_2">Areas de interés</text:h>
      <text:list text:style-name="MoinBulletList">
        <text:list-item>
          <text:p>Robótica y procesamiento de imágenes. </text:p>
        </text:list-item>
        <text:list-item>
          <text:p>Sensores y control de procesos. </text:p>
        </text:list-item>
        <text:list-item>
          <text:p>Mecánica computacional y modelado de sistemas multicuerpo. </text:p>
        </text:list-item>
      </text:list>
      <text:p text:style-name="Standard"/>
      <text:h text:outline-level="2" text:style-name="Heading_20_2">Historia</text:h>
      <text:p text:style-name="Standard">El Centro se forma originalmente a partir de la fusión del <text:span text:style-name="AS_italic">"Grupo de Sistemas Automáticos de Fabricación"</text:span>
<text:s/>y el CEDI; reconocido como <text:span text:style-name="AS_italic">"Grupo de Investigación en Informática para la Ingeniería"</text:span>
<text:s/>por Ord. Nº297/92 del H.C.S., y grupo UTN por Resolución Nº378/2002. Posteriormente se convierte en el <text:span text:style-name="AS_bold">"Centro de Investigación en Informática para la Ingeniería"</text:span>
<text:s/>a partir de la Resolución Nº1045/04 del H.C.S.U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