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Electrónica Aplicada III</text:h>
      <text:p text:style-name="Standard">Disclaimer: Los <text:span text:style-name="AS_italic">slides</text:span>
<text:s/>que se encuentran en esta página deben ser considerados simples <text:span text:style-name="AS_italic">borradores</text:span>
<text:s/>de los temas dados en clase. Si no presenció o no tomó notas en clase estos slides quizas no lo ayuden. 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