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Pictures/000000000002.png" manifest:media-type="image/png"/>
  <manifest:file-entry manifest:full-path="Pictures/000000000001.png" manifest:media-type="image/png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AS_bold" style:family="text">
      <style:text-properties fo:font-weight="bold" style:font-weight-asian="bold" style:font-weight-complex="bold"/>
    </style:style>
  </office:automatic-styles>
  <office:body>
    <office:text>
      <text:p text:style-name="Standard"/>
      <text:h text:outline-level="1" text:style-name="Heading_20_1">Claudio J. Paz</text:h>
      <text:p text:style-name="Standard"><text:s/></text:p>
      <table:table>
        <table:table-column table:number-columns-repeated="3"/>
        <table:table-row>
          <table:table-cell office:value-type="string" table:number-columns-spanned="2">
            <text:p text:style-name="Standard"><text:s/><draw:frame><draw:image xlink:type="simple" xlink:show="embed" xlink:href="Pictures/000000000001.png" xlink:actuate="onLoad"/></draw:frame>
<text:s/></text:p>
          </table:table-cell>
          <table:covered-table-cell/>
          <table:table-cell office:value-type="string">
            <text:p text:style-name="Standard"><text:s text:c="3"/></text:p>
          </table:table-cell>
        </table:table-row>
        <table:table-row>
          <table:table-cell office:value-type="string">
            <text:p text:style-name="Standard"><text:s/>PhD Eng. (UTN, FRC) </text:p>
          </table:table-cell>
          <table:table-cell/>
          <table:table-cell/>
        </table:table-row>
        <table:table-row>
          <table:table-cell office:value-type="string">
            <text:p text:style-name="Standard"><text:s/>Electronic Engineer (UTN, FRC) </text:p>
          </table:table-cell>
          <table:table-cell/>
          <table:table-cell/>
        </table:table-row>
        <table:table-row>
          <table:table-cell office:value-type="string">
            <text:p text:style-name="Standard"><text:s/></text:p>
          </table:table-cell>
          <table:table-cell/>
          <table:table-cell/>
        </table:table-row>
        <table:table-row>
          <table:table-cell office:value-type="string">
            <text:p text:style-name="Standard"><text:s/>Córdoba, Argentina </text:p>
          </table:table-cell>
          <table:table-cell/>
          <table:table-cell/>
        </table:table-row>
        <table:table-row>
          <table:table-cell office:value-type="string">
            <text:p text:style-name="Standard"><text:s/></text:p>
          </table:table-cell>
          <table:table-cell/>
          <table:table-cell/>
        </table:table-row>
        <table:table-row>
          <table:table-cell office:value-type="string">
            <text:p text:style-name="Standard"><text:s/></text:p>
          </table:table-cell>
          <table:table-cell/>
          <table:table-cell/>
        </table:table-row>
        <table:table-row>
          <table:table-cell office:value-type="string">
            <text:p text:style-name="Standard"><text:s/><draw:frame><draw:image xlink:type="simple" xlink:show="embed" xlink:href="Pictures/000000000002.png" xlink:actuate="onLoad"/></draw:frame>
<text:s/></text:p>
          </table:table-cell>
          <table:table-cell/>
          <table:table-cell/>
        </table:table-row>
        <table:table-row>
          <table:table-cell office:value-type="string">
            <text:p text:style-name="Standard"><text:s/></text:p>
          </table:table-cell>
          <table:table-cell/>
          <table:table-cell/>
        </table:table-row>
        <table:table-row>
          <table:table-cell office:value-type="string">
            <text:p text:style-name="Standard"><text:s/></text:p>
          </table:table-cell>
          <table:table-cell/>
          <table:table-cell/>
        </table:table-row>
        <table:table-row>
          <table:table-cell office:value-type="string">
            <text:p text:style-name="Standard"><text:s/></text:p>
          </table:table-cell>
          <table:table-cell/>
          <table:table-cell/>
        </table:table-row>
      </table:table>
      <text:p text:style-name="Standard"/>
      <text:p text:style-name="Standard"/>
      <text:h text:outline-level="2" text:style-name="Heading_20_2">Teaching</text:h>
      <text:p text:style-name="Standard">Informática I<text:s/></text:p>
      <text:p text:style-name="Standard"/>
      <text:h text:outline-level="2" text:style-name="Heading_20_2">Talks</text:h>
      <text:p text:style-name="Standard">Intro git+gitflow<text:s/></text:p>
      <text:p text:style-name="Standard"/>
      <text:p text:style-name="Standard"/>
      <text:h text:outline-level="2" text:style-name="Heading_20_2">Research Interests</text:h>
      <text:list text:style-name="MoinBulletList">
        <text:list-item>
          <text:p>Unmanned Aerial Vehicles </text:p>
        </text:list-item>
        <text:list-item>
          <text:p>Mobile robotics </text:p>
        </text:list-item>
        <text:list-item>
          <text:p>Localization, Sensor Fusion </text:p>
        </text:list-item>
        <text:list-item>
          <text:p>Bayesian Filters </text:p>
        </text:list-item>
        <text:list-item>
          <text:p>High Performance Computing </text:p>
        </text:list-item>
        <text:list-item>
          <text:p>General Purpose Graphics Processing Unit </text:p>
        </text:list-item>
      </text:list>
      <text:p text:style-name="Standard"/>
      <text:h text:outline-level="2" text:style-name="Heading_20_2">Publications</text:h>
      <text:p text:style-name="Standard"/>
      <text:h text:outline-level="2" text:style-name="Heading_20_2">PhD Thesis</text:h>
      <text:p text:style-name="Standard">Version 1.0<text:s/></text:p>
      <text:p text:style-name="Standard"/>
      <text:h text:outline-level="2" text:style-name="Heading_20_2">Journals</text:h>
      <text:p text:style-name="Standard"/>
      <text:h text:outline-level="3" text:style-name="Heading_20_3">2015</text:h>
      <text:p text:style-name="Standard"><text:span text:style-name="AS_bold">"Quaternion based orientation estimation fusing a camera and inertial sensors for a hovering UAV"</text:span>
<text:s/><text:a xlink:type="simple" xlink:href="http://link.springer.com/article/10.1007/s10846-014-0092-z">pdf</text:a>
<text:s/><text:line-break/><text:s/>Gaston Araguas, <text:span text:style-name="AS_bold">Claudio Paz</text:span>
, David Gaydou, Gonzalo Perez Paina <text:line-break/><text:s text:c="2"/>Journal of Intelligent &amp;<text:s/>Robotic Systems, JINT2015. Volume 77, Issue 1, pp 37-53 </text:p>
      <text:p text:style-name="Standard"/>
      <text:h text:outline-level="2" text:style-name="Heading_20_2">Book Chapters</text:h>
      <text:p text:style-name="Standard"/>
      <text:h text:outline-level="3" text:style-name="Heading_20_3">2017</text:h>
      <text:p text:style-name="Standard"><text:span text:style-name="AS_bold">"Monocular pose estimation for an Unmanned Aerial Vehicle using spectral features"</text:span>
<text:s/><text:a xlink:type="simple" xlink:href="http://link.springer.com/chapter/10.1007/978-3-319-44735-3_2">pdf</text:a>
<text:s/><text:line-break/><text:s/>Gastón Araguás, <text:span text:style-name="AS_bold">Claudio Paz</text:span>
, Gonzalo F. Perez Paina and Luis Rafael Canali <text:line-break/><text:s/>Book Title: Designing with Computational Intelligence.<text:s text:c="2"/>pp 33-51 <text:line-break/><text:s/>Book Series: Studies in Computational Intelligence. Volume 664. <text:line-break/><text:s/></text:p>
      <text:p text:style-name="Standard"/>
      <text:h text:outline-level="3" text:style-name="Heading_20_3">2016</text:h>
      <text:p text:style-name="Standard"><text:span text:style-name="AS_bold">"Fusion of monocular visual-inertial measurements for three dimensional pose estimation"</text:span>
<text:s/><text:a xlink:type="simple" xlink:href="http://link.springer.com/chapter/10.1007/978-3-319-47605-6_20">pdf</text:a>
<text:s/><text:line-break/><text:s text:c="2"/>Gonzalo Perez Paina, <text:span text:style-name="AS_bold">Claudio Paz</text:span>
, Miroslav Kulich, Martin Saska and Gastón Araguás <text:line-break/><text:s/>Book Title: Modelling and Simulation for Autonomous Systems. pp 242-260 <text:line-break/><text:s/>Book Series: Lecture Notes in Computer Science. Volume 9991. <text:line-break/><text:s text:c="2"/></text:p>
      <text:p text:style-name="Standard"/>
      <text:h text:outline-level="3" text:style-name="Heading_20_3">2014</text:h>
      <text:p text:style-name="Standard"><text:span text:style-name="AS_bold">"A Parallel Multilevel Data Decomposition Algorithm for Orientation Estimation of Unmanned Aerial Vehicles"</text:span>
<text:s/><text:a xlink:type="simple" xlink:href="http://link.springer.com/chapter/10.1007/978-3-662-45483-1_15">pdf</text:a>
<text:s/><text:line-break/><text:s/><text:span text:style-name="AS_bold">Claudio Paz</text:span>
, Sergio Nesmachnow, Julio Hugo Toloza<text:line-break/><text:s/>Book Title: High Performance Computing. pp 206-220<text:line-break/><text:s/>Book Series: Communications in Computer and Information Science. Volume 485. <text:line-break/><text:s/></text:p>
      <text:p text:style-name="Standard"/>
      <text:h text:outline-level="2" text:style-name="Heading_20_2">International Conferences</text:h>
      <text:p text:style-name="Standard"/>
      <text:h text:outline-level="3" text:style-name="Heading_20_3">2019</text:h>
      <text:p text:style-name="Standard"><text:span text:style-name="AS_bold">"Autonomous Flight of Unmanned Aerial Vehicles Using Evolutionary Algorithms"</text:span>
<text:line-break/><text:s/>Américo Gaudín, Gabriel Madruga, Carlos Rodríguez, Santiago Iturriaga, Sergio Nesmachnow, <text:span text:style-name="AS_bold">Claudio Paz</text:span>
, Gregoire Danoy, Pascal Bouvry<text:line-break/><text:s/>6th Latin American High Performance Computing Conference, CARLA 2019, Turrialba, Costa Rica, September 25-27, 2019 <text:a xlink:type="simple" xlink:href="https://link.springer.com/chapter/10.1007/978-3-030-41005-6_23">pdf</text:a>
<text:s/><text:line-break/><text:s/></text:p>
      <text:h text:outline-level="3" text:style-name="Heading_20_3">2017</text:h>
      <text:p text:style-name="Standard"><text:span text:style-name="AS_bold">"Double Coupling Between Inertial Sensors and Visual Odometry in Multicopters"</text:span>
<text:line-break/><text:s/><text:span text:style-name="AS_bold">Claudio J. Paz</text:span>
, Sergio Nesmachnow <text:line-break/><text:s/>XLIII Conferencia Latinoamericana de Informática CLEI 2017 <text:line-break/><text:s/></text:p>
      <text:p text:style-name="Standard"/>
      <text:h text:outline-level="3" text:style-name="Heading_20_3">2015</text:h>
      <text:p text:style-name="Standard"><text:span text:style-name="AS_bold">"Visual homography based pose estimation of a quadrotor using spectral features"</text:span>
<text:s/><text:line-break/><text:s/>Gastón Araguás, <text:span text:style-name="AS_bold">Claudio Paz</text:span>
, Gonzalo F. Perez Paina and Luis Rafael Canali <text:line-break/><text:s/>2nd Latin-American Congress on Computational Intelligence LA-CCI 2015 <text:a xlink:type="simple" xlink:href="http://ieeexplore.ieee.org/xpl/articleDetails.jsp?arnumber=7435939&amp;filter%3DAND%28p_IS_Number%3A7435923%29">pdf</text:a>
<text:s/><text:line-break/><text:s/></text:p>
      <text:p text:style-name="Standard"/>
      <text:h text:outline-level="3" text:style-name="Heading_20_3">2013</text:h>
      <text:p text:style-name="Standard"><text:span text:style-name="AS_bold">"Orientation estimation fusing a downward looking camera and inertial sensors for a hovering UAV"</text:span>
<text:line-break/><text:s/>Gastón Araguás, <text:span text:style-name="AS_bold">Claudio Paz</text:span>
, David Gaydou, Gonzalo Perez Paina.<text:line-break/><text:s/>16th International Conference on Advanced Robotics, ICAR2013. Montevideo, Uruguay. <text:a xlink:type="simple" xlink:href="http://ieeexplore.ieee.org/xpl/articleDetails.jsp?tp=&amp;arnumber=6766576">pdf</text:a>
<text:s/><text:line-break/><text:s/></text:p>
      <text:p text:style-name="Standard"><text:span text:style-name="AS_bold">"Comparison of particle filters for nonlinear systems on massively parallel architectures"</text:span>
<text:line-break/><text:s/><text:span text:style-name="AS_bold">Claudio J. Paz</text:span>
.<text:line-break/><text:s/>Student Poster at VI Latin American Symposium on High Performance Computing, HPCLatam2013. Mendoza, Argentina.<text:s text:c="2"/></text:p>
      <text:p text:style-name="Standard"/>
      <text:h text:outline-level="2" text:style-name="Heading_20_2">Local Conferences</text:h>
      <text:p text:style-name="Standard"/>
      <text:h text:outline-level="3" text:style-name="Heading_20_3">2019</text:h>
      <text:p text:style-name="Standard"><text:span text:style-name="AS_bold">"uQA3: Vehículo aéreo no tripulado de arquitectura abierta con capacidad de vuelo en enjambre"</text:span>
<text:line-break/><text:s/>Tomás R. Elías, Diego J. Hernando, M. Iñaki Malerba, Joaquín M. Miranda, <text:span text:style-name="AS_bold">Claudio J. Paz</text:span>
<text:line-break/><text:s/>X Jornadas Argentinas de Robótica, JAR2019. Comahue, Neuquén.<text:line-break/><text:s/></text:p>
      <text:p text:style-name="Standard"><text:span text:style-name="AS_bold">"Mejorando la exploración de mapas topológicos mediante tabla de Hash"</text:span>
<text:line-break/><text:s/>Martín Nievas, <text:span text:style-name="AS_bold">Claudio J. Paz</text:span>
, R. Gastón Araguás.<text:line-break/><text:s/>X Jornadas Argentinas de Robótica, JAR2019. Comahue, Neuquén.<text:line-break/><text:s/></text:p>
      <text:p text:style-name="Standard"><text:span text:style-name="AS_bold">"Dockerización de ROS para despliegue ágil de algoritmos de exploración"</text:span>
.<text:line-break/><text:s/>Martín Nievas, <text:span text:style-name="AS_bold">Claudio J. Paz</text:span>
, R. Gastón Araguás<text:line-break/><text:s/>Jornadas Argentinas de Informática, JAIIO209, Salta, Argentina.<text:line-break/><text:s/></text:p>
      <text:p text:style-name="Standard"/>
      <text:h text:outline-level="3" text:style-name="Heading_20_3">2018</text:h>
      <text:p text:style-name="Standard"><text:span text:style-name="AS_bold">"Open hardware wheeled mobile robot for educational purposes"</text:span>
<text:line-break/><text:s/>Gonzalo Perez-Paina, Edio José Guizzo, Ignacio Torres, Diego Gonzalez-Dondo, <text:span text:style-name="AS_bold">Claudio Paz</text:span>
, and Fernando Trasobares.<text:line-break/><text:s/>Congreso Argentino de Sistemas Embebidos, CASE2018, Córdoba, Argentina.<text:line-break/><text:s/></text:p>
      <text:p text:style-name="Standard"/>
      <text:h text:outline-level="3" text:style-name="Heading_20_3">2017</text:h>
      <text:p text:style-name="Standard"><text:span text:style-name="AS_bold">"Validation of an IMU-camera fusion algorithm using an industrial robot"</text:span>
<text:s/><text:line-break/><text:s text:c="2"/>Gonzalo Perez Paina, <text:span text:style-name="AS_bold">Claudio J. Paz</text:span>
, Martı́n Pucheta, Bruno Bianchini, Fernando Martinez, and Martı́n Nievas <text:line-break/><text:s/>IX Jornadas Argentinas de Robótica, JAR2017, Córdoba, Argentina. <text:line-break/><text:s/></text:p>
      <text:p text:style-name="Standard"><text:span text:style-name="AS_bold">"IMU- and exteroceptive sensor- based fusion for UAV control"</text:span>
<text:s/><text:line-break/><text:s/>Gonzalo Perez Paina, Martin Pucheta, and <text:span text:style-name="AS_bold">Claudio J. Paz</text:span>
<text:s/><text:line-break/><text:s/>XVII Reunión de Trabajo en Procesamiento de la Información y Control, RPIC2017, Mar del Plata, Argentina </text:p>
      <text:p text:style-name="Standard"/>
      <text:h text:outline-level="3" text:style-name="Heading_20_3">2016</text:h>
      <text:p text:style-name="Standard"><text:span text:style-name="AS_bold">"Acoplamiento en la estimación de la orientación y la altura mediante filtro Extendido de Kalman"</text:span>
<text:s/><text:line-break/><text:s/><text:span text:style-name="AS_bold">Claudio J. Paz</text:span>
, Gonzalo Perez Paina, Martín A. Pucheta <text:line-break/><text:s/>XXII Congreso sobre Métodos Numéricos y sus Aplicaciones. ENIEF2016. Córdoba, Argentina. <text:line-break/><text:s/></text:p>
      <text:p text:style-name="Standard"><text:span text:style-name="AS_bold">"Trajectory Planning for an Unmanned Quadrotor"</text:span>
<text:s/><text:line-break/><text:s/>Martín A. Pucheta, Nicolas Alberto, <text:span text:style-name="AS_bold">Claudio J. Paz</text:span>
, Gonzalo Perez Paina <text:line-break/><text:s/>XXII Congreso sobre Métodos Numéricos y sus Aplicaciones. ENIEF2016. Córdoba, Argentina. <text:line-break/><text:s/></text:p>
      <text:p text:style-name="Standard"><text:span text:style-name="AS_bold">"Linealización Alternativa del Modelo Atmosférico para Estimación de Altitud con Filtro de Kalman"</text:span>
<text:s/><text:line-break/><text:s/><text:span text:style-name="AS_bold">Claudio J. Paz</text:span>
, Julio H. Toloza and Luis R. Canali <text:line-break/><text:s/>IEEE ARGENCON 2016. Bueno Aires, Argentina. <text:line-break/><text:s/></text:p>
      <text:p text:style-name="Standard"/>
      <text:h text:outline-level="3" text:style-name="Heading_20_3">2014</text:h>
      <text:p text:style-name="Standard"><text:span text:style-name="AS_bold">"Fusión Sensorial para la Estimación de la Orientación y la altura de un UAV Utilizando un EKF"</text:span>
,<text:line-break/><text:s/><text:span text:style-name="AS_bold">Claudio Paz</text:span>
, Gonzalo Perez Paina, Gabriel Infante, Cristian Cavenio, y Gastón Araguas,<text:line-break/><text:s/>VIII Jornadas Argentinas de Robótica, JAR2014, Bueno Aires, Argentina.<text:line-break/><text:s/></text:p>
      <text:p text:style-name="Standard"><text:span text:style-name="AS_bold">"Robot volador no tripulado QA3. Diseño y contrucción de un cuatrirrotor para experimentación"</text:span>
<text:line-break/><text:s/>David Gaydou, Gonzalo Suarez, <text:span text:style-name="AS_bold">Claudio Paz</text:span>
, Gonzalo Perez Paina y Gastón Araguás,<text:line-break/><text:s/>VIII Jornadas Argentinas de Robótica, JAR2014, Bueno Aires, Argentina.<text:line-break/><text:s/></text:p>
      <text:p text:style-name="Standard"><text:span text:style-name="AS_bold">"SLAM Monocular Basado en UKF para la Localización de un Robot Móvil"</text:span>
<text:line-break/><text:s/>Gonzalo Perez Paina, <text:span text:style-name="AS_bold">Claudio Paz</text:span>
, Martin Baudino, Luis Canali,<text:line-break/><text:s/>VIII Jornadas Argentinas de Robótica, JAR2014, Bueno Aires, Argentina.<text:line-break/><text:s/></text:p>
      <text:p text:style-name="Standard"><text:span text:style-name="AS_bold">"Representaciones Cinemáticas de Orientación y Ecuaciones de Estimación"</text:span>
<text:line-break/><text:s/>Martín Pucheta, <text:span text:style-name="AS_bold">Claudio Paz</text:span>
, Estefanía Pereyra<text:line-break/><text:s/>XXI Congreso sobre Métodos Numéricos y sus Aplicaciones, ENIEF2014, San Carlos de Bariloche, Río Negro, Argentina.<text:line-break/><text:s/></text:p>
      <text:p text:style-name="Standard"><text:span text:style-name="AS_bold">"Algoritmo de paralelización para la estimación en tiempo real del ángulo de guiñada de un UAV"</text:span>
<text:line-break/><text:s/><text:span text:style-name="AS_bold">Claudio Paz</text:span>
, Gastón Araguás, Gonzalo Perez Paina, Julio Hugo Toloza<text:line-break/><text:s/>IEEE Biennial Congress of Argentina. ARGENCON2014, San Carlos de Bariloche, Río Negro, Argentina.<text:line-break/><text:s/></text:p>
      <text:p text:style-name="Standard"><text:span text:style-name="AS_bold">"Implementación de un Filtro Extendido de Kalman para la Estimación de la Orientación de un UAV utilizando el estándar CMSIS"</text:span>
<text:line-break/><text:s/><text:span text:style-name="AS_bold">Claudio Paz</text:span>
, Gabriel Infante, Jeremías Báez Carballo, Federico Díaz Báez, Cristian David Cavenio.<text:line-break/><text:s/>V Congreso de Microelectrónica Aplicada. UEA2014. Instituto Universitario Aeronáutico. Córdoba, Argentina.<text:line-break/><text:s/></text:p>
      <text:p text:style-name="Standard"/>
      <text:h text:outline-level="3" text:style-name="Heading_20_3">2013</text:h>
      <text:p text:style-name="Standard"><text:span text:style-name="AS_bold">"A Comparison of Bayesian Filters for Orientation Estimation"</text:span>
<text:line-break/><text:s/><text:span text:style-name="AS_bold">Claudio J. Paz</text:span>
, Gonzalo F. Perez Paina, Julio H. Toloza.<text:line-break/><text:s/>XV Reunión de Trabajo en Procesamiento de la Información y Control, RPIC2013. UNRN, San Carlos de Bariloche, Río Negro, Argentina. </text:p>
      <text:p text:style-name="Standard"/>
      <text:h text:outline-level="3" text:style-name="Heading_20_3">2012</text:h>
      <text:p text:style-name="Standard"><text:span text:style-name="AS_bold">"Filtro de partículas para localización de robots móviles implementado en arquitecturas multi-núcleo"</text:span>
<text:line-break/><text:s/><text:span text:style-name="AS_bold">Claudio J. Paz</text:span>
, Gonzalo F. Perez Paina, Luis R. Canali, Julio H. Toloza.<text:line-break/><text:s/>VII Jornadas Argentinas de Robótica, JAR2012. UNICEN, Olavarria, Bueno Aires, Argentina.<text:s text:c="2"/></text:p>
      <text:p text:style-name="Standard"><text:span text:style-name="AS_bold">"Implementation and performance evaluation of UKF for Simultaneous Localization and Mapping"</text:span>
<text:line-break/><text:s/>Gonzalo Perez Paina, <text:span text:style-name="AS_bold">Claudio Paz</text:span>
, Martín Baudino, Ariel Delfino, Eduardo Destéfanis.<text:line-break/><text:s/>VII Jornadas Argentinas de Robótica, JAR2012. UNICEN, Olavarria, Bueno Aires, Argentina.<text:s text:c="2"/></text:p>
      <text:p text:style-name="Standard"/>
      <text:h text:outline-level="3" text:style-name="Heading_20_3">2011</text:h>
      <text:p text:style-name="Standard"><text:span text:style-name="AS_bold">"Experimental comparison of Kalman and complementary filter for attitude estimation"</text:span>
<text:s/><text:line-break/><text:s/>Perez Paina G., Gaydou D., Redolfi J., <text:span text:style-name="AS_bold">Paz C.</text:span>
, Canali L. <text:line-break/><text:s/>Jornadas Argentinas de Informática, JAIIO-2011. Argentine Symposium on Technology.<text:s text:c="2"/>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